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айонная-природоохранная-прокуратура-г.-москвы-провела-проверку-совместно-со-специалистами-росприроднадзора-об-использовании-животных-в-культурно-зрелищных-целях"/>Межрайонная природоохранная прокуратура г. Москвы провела проверку совместно со специалистами Росприроднадзора об использовании животных в культурно-зрелищных целях<text:bookmark-end text:name="межрайонная-природоохранная-прокуратура-г.-москвы-провела-проверку-совместно-со-специалистами-росприроднадзора-об-использовании-животных-в-культурно-зрелищных-целях"/></text:h>
      <text:p text:style-name="First_20_paragraph">16.07.2025</text:p>
      <text:p text:style-name="Text_20_body">В ходе прокурорской проверки, проведенной межрайонной природоохранной прокуратурой Москвы совместно со специалистами Росприроднадзора, установлено, что животные фактически работают «реквизитом» для фотосессий. Владельцы животных организовали проведение фотосессии со львами в Москве, доставив их в частный жилой дом.</text:p>
      <text:p text:style-name="Text_20_body">При этом у владельцев животных лицензия на осуществление деятельности по содержанию и использованию животных в зоопарках либо зоосадах не получена, а животных перевозят в различные регионы страны.</text:p>
      <text:p text:style-name="Text_20_body">Требования закона об использовании животных в культурно-зрелищных целях, включая требования в части обеспечения безопасности участников мероприятий, владельцами не соблюдаются.</text:p>
      <text:p text:style-name="Text_20_body">В отношении владельцев возбуждено дело об административном правонарушении в связи с нарушением условий содержания животных, охраняемых Конвенцией о международной торговле видами дикой фауны и флоры, находящимися под угрозой исчезновения (СИТЕС).</text:p>
      <text:p text:style-name="Text_20_body">По результатам прокурорской проверки будут приняты меры прокурорского реагирования. В настоящее время животные переданы в Московский зоопарк.</text:p>
      <text:p text:style-name="Text_20_body"><text:line-break/></text:p>
      <text:p text:style-name="Text_20_body">Адрес страницы: <text:a xlink:type="simple" xlink:href="http://yaroslavsky.mos.ru/the-prosecutor-explains/prirodookhrannaya-prokuratura-/detail/13106946.html" office:name=""><text:span text:style-name="Definition">http://yaroslavsky.mos.ru/the-prosecutor-explains/prirodookhrannaya-prokuratura-/detail/13106946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6T19:46:49Z</meta:creation-date>
    <dc:date>2025-07-16T19:46:49Z</dc:date>
  </office:meta>
</office:document-meta>
</file>