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акой-срок-имеют-право-задержать-гражданина-в-органах-полиции-за-совершение-административного-правонарушения"/>На какой срок имеют право задержать гражданина в органах полиции за совершение административного правонарушения?<text:bookmark-end text:name="на-какой-срок-имеют-право-задержать-гражданина-в-органах-полиции-за-совершение-административного-правонарушения"/></text:h>
      <text:p text:style-name="First_20_paragraph">18.06.2025</text:p>
      <text:p text:style-name="Text_20_body">В соответствии с требованиями Кодекса об административных правонарушениях срок административного задержания не должен превышать три часа, за исключением случаев, предусмотренных частями 2 и 3 статьи 27.5 КоАП РФ. Административное задержание может применяться лишь в случае, если имеются достаточные основания считать его необходимым и соразмерным для обеспечения производства по конкретному делу об административном правонарушении, за совершение которого может быть назначено наказание в виде административного ареста или административного выдворения за пределы Российской Федерации. Срок административного задержания лица исчисляется с момента его доставления в целях составления протокола об административном правонарушении при невозможности его составления на месте выявления административного правонарушения. Срок административного задержания лица, находящегося в состоянии опьянения, исчисляется с момента его вытрезвления. При этом общий срок времени вытрезвления лица, находящегося в состоянии опьянения, с момента его доставления и административного задержания такого лица по указанным выше основаниям не может превышать 48 часов. 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3041935.html" office:name=""><text:span text:style-name="Definition">http://yaroslavsky.mos.ru/the-prosecutor-explains/information-of-the-prosecutor-s-office/detail/13041935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4T09:05:10Z</meta:creation-date>
    <dc:date>2025-06-24T09:05:10Z</dc:date>
  </office:meta>
</office:document-meta>
</file>