
<file path=META-INF/manifest.xml><?xml version="1.0" encoding="utf-8"?>
<manifest:manifest xmlns:manifest="urn:oasis:names:tc:opendocument:xmlns:manifest:1.0" manifest:version="1.2">
  <manifest:file-entry manifest:media-type="application/vnd.oasis.opendocument.text" manifest:full-path="/"/>
  <manifest:file-entry manifest:media-type="application/xml" manifest:full-path="content.xml" manifest:version="1.2"/>
  <manifest:file-entry manifest:media-type="application/rdf+xml" manifest:full-path="manifest.rdf" manifest:version="1.2"/>
  <manifest:file-entry manifest:media-type="application/xml" manifest:full-path="styles.xml" manifest:version="1.2"/>
  <manifest:file-entry manifest:media-type="application/xml" manifest:full-path="meta.xml" manifest:version="1.2"/>
  <manifest:file-entry manifest:media-type="application/xml" manifest:full-path="settings.xml" manifest:version="1.2"/>
  <manifest:file-entry manifest:media-type="application/xml" manifest:full-path="Configurations2/accelerator/current.xml" manifest:version="1.2"/>
  <manifest:file-entry manifest:media-type="image/png" manifest:full-path="Thumbnails/thumbnail.png" manifest:version="1.2"/>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2">
  <office:font-face-decls>
    <style:font-face style:name="Courier New" style:font-family-generic="modern" style:font-pitch="fixed" svg:font-family="'Courier New'"/>
  </office:font-face-decls>
  <office:automatic-styles>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office:automatic-styles>
  <office:body>
    <office:text>
      <text:h text:style-name="Heading_20_3" text:outline-level="3"><text:bookmark-start text:name="ответственность-исполнителя-при-предоставлении-платных-медицинских-услуг."/>Ответственность исполнителя при предоставлении платных медицинских услуг.<text:bookmark-end text:name="ответственность-исполнителя-при-предоставлении-платных-медицинских-услуг."/></text:h>
      <text:p text:style-name="First_20_paragraph">18.06.2025</text:p>
      <text:p text:style-name="Text_20_body">Постановлением Правительства Российской Федерации от 11.05.2023 № 736 утверждены Правила предоставления медицинскими организациями платных медицинских услуг. Данный нормативный правовой акт закрепляет условия и порядок предоставления платных медицинских услуг, порядок заключения договора и оплаты медицинских услуг, правовой режим информации об исполнителе и предоставляемых им медицинских услугах, ответственность исполнителя и контроль за предоставлением медицинских услуг. Пунктом 51 Правил установлено, что за неисполнение либо ненадлежащее исполнение обязательств по договору исполнитель несет ответственность, предусмотренную законодательством Российской Федерации. Вред, причиненный жизни или здоровью пациента в результате оказания платных медицинских услуг ненадлежащего качества, подлежит возмещению исполнителем в соответствии с законодательством Российской Федерации (пункт 52 Правил). К отношениям, связанным с оказанием платных медицинских услуг, применяются положения Закона Российской Федерации от 07.02.1992 № 2300- 1 «О защите прав потребителей». В соответствии законодательством о защите прав потребителей медицинские организации (исполнители услуг) обязаны оказывать услуги надлежащего качества. В противном случае застрахованное лицо имеет право на предъявление иска медицинскому учреждению, в том числе иска о материальном возмещении причиненного некачественной услугой вреда, а также морального вреда. В силу статьи 17 Закона РФ «О защите прав потребителей» защита прав потребителей осуществляется судом. Иски о защите прав потребителей могут быть предъявлены по выбору истца в суд по месту нахождения организации, а если ответчиком является индивидуальный предприниматель, месту его жительства, либо по месту жительства или пребывания истца, или месту заключения или исполнения договора. </text:p>
      <text:p text:style-name="Text_20_body"><text:line-break/></text:p>
      <text:p text:style-name="Text_20_body">Адрес страницы: <text:a xlink:type="simple" xlink:href="http://yaroslavsky.mos.ru/the-prosecutor-explains/information-of-the-prosecutor-s-office/detail/13041885.html" office:name=""><text:span text:style-name="Definition">http://yaroslavsky.mos.ru/the-prosecutor-explains/information-of-the-prosecutor-s-office/detail/13041885.html</text:span></text:a></text:p>
      <text:p text:style-name="Text_20_body"><text:a xlink:type="simple" xlink:href="http://yaroslavsky.mos.ru" office:name=""><text:span text:style-name="Definition">Управа Ярославского района города Москвы</text:span></text:a></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2">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Pandoc/2.18</meta:generator>
    <dc:title/>
    <dc:description/>
    <dc:subject/>
    <meta:keyword/>
    <meta:initial-creator/>
    <dc:creator/>
    <meta:creation-date>2025-06-23T09:24:11Z</meta:creation-date>
    <dc:date>2025-06-23T09:24:11Z</dc:date>
  </office:meta>
</office:document-meta>
</file>