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абушкинской-межрайонной-прокуратурой-г.-москвы-проведена-проверка-исполнения-законодательства-в-сфере-использования-федеральной-собственности."/>Бабушкинской межрайонной прокуратурой г. Москвы проведена проверка исполнения законодательства в сфере использования федеральной собственности.<text:bookmark-end text:name="бабушкинской-межрайонной-прокуратурой-г.-москвы-проведена-проверка-исполнения-законодательства-в-сфере-использования-федеральной-собственности."/></text:h>
      <text:p text:style-name="First_20_paragraph">24.12.2024</text:p>
      <text:p text:style-name="Text_20_body">В ходе проверки установлено, что юридическим лицом используются нежилые помещения в здании, находящемся в федеральной собственности без надлежаще оформленных документов.</text:p>
      <text:p text:style-name="Text_20_body">По результатам проверки генеральному директору Общества внесено представление об устранении нарушений, а также в отношении юридического и должностного лица возбуждены дела об административном правонарушении, предусмотренном ч. 2 ст. 7.24 КоАП РФ.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736664.html" office:name=""><text:span text:style-name="Definition">http://yaroslavsky.mos.ru/the-prosecutor-explains/information-of-the-prosecutor-s-office/detail/12736664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4T21:48:51Z</meta:creation-date>
    <dc:date>2024-12-24T21:48:51Z</dc:date>
  </office:meta>
</office:document-meta>
</file>