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бушкинской-межрайонной-прокуратурой-г.-москвы-исполнения-органами-государственного-пожарного-надзора-требований-о-государственном-контроле-надзоре"/>Бабушкинской межрайонной прокуратурой г. Москвы исполнения органами государственного пожарного надзора требований о государственном контроле (надзоре)<text:bookmark-end text:name="бабушкинской-межрайонной-прокуратурой-г.-москвы-исполнения-органами-государственного-пожарного-надзора-требований-о-государственном-контроле-надзоре"/></text:h>
      <text:p text:style-name="First_20_paragraph">24.12.2024</text:p>
      <text:p text:style-name="Text_20_body">Бабушкинской межрайонной прокуратурой г. Москвы исполнения органами государственного пожарного надзора требований<text:line-break/>о государственном контроле (надзоре), в том числе в части обеспечения исполнения предписаний об устранении нарушений обязательных требований противопожарной безопасности.<text:line-break/>Бабушкинской межрайонной прокуратурой проведена проверка исполнения органами государственного пожарного надзора требований<text:line-break/>о государственном контроле (надзоре), в том числе в части обеспечения исполнения предписаний об устранении нарушений обязательных требований противопожарной безопасности.<text:line-break/>В ходе проверки установлено, что рядом хозяйствующих субъектов длительное время допускаются однородные нарушения обязательных требований пожарной безопасности, от устранения которых уклоняется,<text:line-break/>в связи с чем, прокуратурой инициирована подача исковых заявлений<text:line-break/>в порядке ст. 45 ГПК РФ об обязании принять меры по устранению нарушений требований пожарной безопасности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36651.html" office:name=""><text:span text:style-name="Definition">http://yaroslavsky.mos.ru/the-prosecutor-explains/information-of-the-prosecutor-s-office/detail/12736651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21:48:59Z</meta:creation-date>
    <dc:date>2024-12-24T21:48:59Z</dc:date>
  </office:meta>
</office:document-meta>
</file>