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жрайонной-прокуратурой-проведена-проверка-соблюдения-требований-законодательства"/>Межрайонной прокуратурой проведена проверка соблюдения требований законодательства<text:bookmark-end text:name="межрайонной-прокуратурой-проведена-проверка-соблюдения-требований-законодательства"/></text:h>
      <text:p text:style-name="First_20_paragraph">24.12.2024</text:p>
      <text:p text:style-name="Text_20_body"><text:span text:style-name="T1">Межрайонной прокуратурой проведена проверка</text:span> соблюдения требований законодательства при разработке и эксплуатации государственной информационной системы жилищно-коммунального хозяйства и иных аналогичных цифровых ресурсов в данной сфере.</text:p>
      <text:p text:style-name="Text_20_body">В ходе проверки установлено, что ЖСК «Иркутск» осуществляет деятельность по управлению многоквартирным жилым домом по адресу:<text:line-break/>г. Москва, ул. Чичерина, д. 2/9 на основании Устава от 20.05.2016.</text:p>
      <text:p text:style-name="Text_20_body">В нарушение требований законодательства в свободном доступе в системе ГИС ЖКХ не размещена обязательная для размещения информация о площади здания (многоквартирного дома), о классе энергетической эффективности многоквартирного дома; об объеме, о качестве коммунальных услуг, предоставленных собственникам и пользователям помещений в многоквартирных домах и жилых домов, о размере платы за жилое помещение, об отчете о выполнении договора управления многоквартирным домом и бухгалтерской (финансовой) отчетности за 2022 и 2023 гг.</text:p>
      <text:p text:style-name="Text_20_body">Таким образом, при осуществлении деятельности в сфере управления многоквартирным жилым домом ЖСК «Иркутск» не исполняются обязанности по раскрытию и размещению информации, что в свою очередь не позволяет обеспечить полноту, достоверность, актуальность сведений, подлежащих обязательному раскрытию в ГИС ЖКХ и, как следствие этого, не позволяет реализовать установленное приведенным выше законодательством право неограниченного круга заинтересованных лиц на получение таких сведений и в его действиях имеются признаки состава административного правонарушения, предусмотренного ч. 1 ст. 13.19.1 КоАП РФ.</text:p>
      <text:p text:style-name="Text_20_body">Вышеизложенное свидетельствует, что председатель ЖСК не обеспечил соблюдение требований и мероприятий по размещению информации в государственной информационной системе жилищно-коммунального хозяйства, чем допустил совершение административного правонарушения, предусмотренного ч. 1 ст. 13.19.1 КоАП РФ.</text:p>
      <text:p text:style-name="Text_20_body">В настоящее время дело об административном правонарушение рассматривается мировым судьей судебного участка № 315.</text:p>
      <text:p text:style-name="Text_20_body"><text:line-break/></text:p>
      <text:p text:style-name="Text_20_body">Адрес страницы: <text:a xlink:type="simple" xlink:href="http://yaroslavsky.mos.ru/the-prosecutor-explains/information-of-the-prosecutor-s-office/detail/12736642.html" office:name=""><text:span text:style-name="Definition">http://yaroslavsky.mos.ru/the-prosecutor-explains/information-of-the-prosecutor-s-office/detail/12736642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4T21:50:54Z</meta:creation-date>
    <dc:date>2024-12-24T21:50:54Z</dc:date>
  </office:meta>
</office:document-meta>
</file>