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районной-прокуратурой-города-москвы-проведена-проверка"/>Межрайонной прокуратурой города Москвы проведена проверка<text:bookmark-end text:name="межрайонной-прокуратурой-города-москвы-проведена-проверка"/></text:h>
      <text:p text:style-name="First_20_paragraph">24.12.2024</text:p>
      <text:p text:style-name="Text_20_body"><text:span text:style-name="T1">Межрайонной прокуратурой города Москвы проведена проверка</text:span> соблюдения трудового законодательства по обращению гражданина Т.<text:line-break/>о нарушении трудовых прав со стороны ООО «Русальп».</text:p>
      <text:p text:style-name="Text_20_body">В силу ч. 3 ст. 37 Конституции Российской каждый имеет право на труд в условиях, отвечающих требованиям безопасности и гигиены, на вознаграждение за труд без какой бы то ни было дискриминации и не ниже установленного федеральным законом минимального размера оплаты труда, а также право на защиту от безработицы.</text:p>
      <text:p text:style-name="Text_20_body">В соответствии со статьей 22 Трудового Кодекс Российской Федерации (далее ¬ ТК РФ), работодатель обязан, в том числе, соблюдать трудовое законодательство и иные нормативные правовые акты, содержащие нормы трудового права, локальные нормативные акты, условия коллективного договора, соглашений и трудовых договоров; выплачивать в полном размере причитающуюся работникам заработную плату в сроки, установленные в соответствии с ТК РФ, коллективным договором, правилами внутреннего трудового распорядка, трудовыми договорами.</text:p>
      <text:p text:style-name="Text_20_body">В соответствии со ст. 236 ТК РФ при нарушении работодателем установленного срока соответственно выплаты заработной платы, оплаты отпуска, выплат при увольнении и (или) других выплат, причитающихся работнику, работодатель обязан выплатить их с уплатой процентов (денежной компенсации) в размере не ниже одной сто пятидесятой действующей в это время ключевой ставки Центрального банка Российской Федерации от не выплаченных в срок сумм за каждый день задержки начиная со следующего дня после установленного срока выплаты по день фактического расчета включительно. При неполной выплате в установленный срок заработной платы и (или) других выплат, причитающихся работнику, размер процентов (денежной компенсации) исчисляется из фактически не выплаченных в срок сумм.</text:p>
      <text:p text:style-name="Text_20_body">Генеральным директором ООО «РусАльп» утверждено «Положение об оплате труда», согласно которому установлены сроки выплаты работникам заработной 10-15 и 25-29 числа текущего месяца, конкретная дата отсутствует, что противоречит ст. 136 ТК РФ.</text:p>
      <text:p text:style-name="Text_20_body">Так, в ходе проверки ООО «Русальп» выявлены нарушения сроков оплаты заработной платы, а также нарушение сроков выплат при окончательном расчете.</text:p>
      <text:p text:style-name="Text_20_body">Межрайонной прокуратурой в адрес ООО «Русальп» внесено представление об устранении нарушений, которое рассмотрено и удовлетворено, 1 лицо привлечено к дисциплинарной ответственности. Также 2 протеста на локальные акты, которые удовлетворены, локальные акты изменены.</text:p>
      <text:p text:style-name="Text_20_body">Кроме того, в отношении должностного и юридического лица Общества составлены постановления о возбуждении дела об административном правонарушении по ч. 6 ст. 5.27 КоАП РФ</text:p>
      <text:p text:style-name="Text_20_body">По результатам рассмотрения постановлений, виновное должностное и юридическое лицо привлечено к административной ответственности и назначены штраф в размере 1 тыс. руб. и 10 тыс. руб.</text:p>
      <text:p text:style-name="Text_20_body">По результатам проведенной проверки, восстановлены права 5 граждан. Работникам, в соответствии со ст. 236 ТК РФ выплачена компенсация за каждый день просрочки заработной платы общей суммой в размере свыше 98 тысяч рублей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36614.html" office:name=""><text:span text:style-name="Definition">http://yaroslavsky.mos.ru/the-prosecutor-explains/information-of-the-prosecutor-s-office/detail/12736614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21:50:15Z</meta:creation-date>
    <dc:date>2024-12-24T21:50:15Z</dc:date>
  </office:meta>
</office:document-meta>
</file>