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абушкинской-межрайонной-прокуратурой-г.-москвы-проведена-проверка"/>Бабушкинской межрайонной прокуратурой г. Москвы проведена проверка<text:bookmark-end text:name="бабушкинской-межрайонной-прокуратурой-г.-москвы-проведена-проверка"/></text:h>
      <text:p text:style-name="First_20_paragraph">24.12.2024</text:p>
      <text:p text:style-name="Text_20_body"><text:span text:style-name="T1">Бабушкинской межрайонной прокуратурой г. Москвы проведена проверка</text:span> исполнения требований законодательства в сфере безопасности дорожного движения выявлены обстоятельства, нарушающие права граждан на передвижение по дорогам Российской Федерации.</text:p>
      <text:p text:style-name="Text_20_body">Управление авто и мототранспортным средством лицом, имеющим медицинские противопоказания к указанному виду деятельности, способно поставить под угрозу жизнь и здоровье других участников дорожного движения, что нарушает основные принципы, т.е. не отвечает безопасности дорожного движения.</text:p>
      <text:p text:style-name="Text_20_body">Перечни медицинских противопоказаний, медицинских показаний<text:line-break/>и медицинских ограничений к управлению транспортными средствами устанавливаются Правительством Российской Федерации.<text:line-break/>Постановлением Правительства РФ от 28.04.1993 № 377 «О реализации Закона Российской Федерации «О психиатрической помощи и гарантиях прав граждан при ее оказании» (вместе с «Перечнем медицинских психиатрических противопоказаний для осуществления отдельных видов профессиональной деятельности и деятельности, связанной с источником повышенной опасности») установлено, что наличие у гражданина заболевания «наркомания», «алкоголизм» является препятствием для управления им авто<text:line-break/>и мототранспортными средством.</text:p>
      <text:p text:style-name="Text_20_body">Порядок прекращения действия права на управление транспортными средствами при наличии медицинских противопоказаний или медицинских ограничений к управлению транспортными средствами устанавливается Правительством Российской Федерации.</text:p>
      <text:p text:style-name="Text_20_body">Межрайонной прокуратурой в рамках осуществляемой надзорной деятельности выявлены обстоятельства, при которых установлены противопоказания к управлению транспортным средством у отдельных граждан, наделенного правом управления транспортными средствами, которое может привести к нарушению прав иных участников дорожного движения.</text:p>
      <text:p text:style-name="Text_20_body">Бабушкинский межрайонный прокурор на основании ст. 39 КАС РФ прокурор обратился в суд с 14 административными исковыми заявлениями</text:p>
      <text:p text:style-name="Text_20_body">в защиту прав, свобод и законных интересов граждан, неопределенного круга лиц и интересов Российской Федерации, субъектов Российской Федерации, муниципальных образований.</text:p>
      <text:p text:style-name="Text_20_body">Исковые заявления направлены в Бабушкинский, Останкинский и Бутырский районные суды для рассмотрения.</text:p>
      <text:p text:style-name="Text_20_body">Дополнительно разъясняется, что за управление транспортным средством (ТС) в состоянии опьянения предусмотрена административная и уголовная ответственность: лишение водительских прав, административный штраф, административный арест, принудительные работы, лишение свободы и иные виды ответственности.</text:p>
      <text:p text:style-name="Text_20_body"><text:line-break/></text:p>
      <text:p text:style-name="Text_20_body">Адрес страницы: <text:a xlink:type="simple" xlink:href="http://yaroslavsky.mos.ru/the-prosecutor-explains/information-of-the-prosecutor-s-office/detail/12736594.html" office:name=""><text:span text:style-name="Definition">http://yaroslavsky.mos.ru/the-prosecutor-explains/information-of-the-prosecutor-s-office/detail/12736594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4T21:50:07Z</meta:creation-date>
    <dc:date>2024-12-24T21:50:07Z</dc:date>
  </office:meta>
</office:document-meta>
</file>