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ежрайонной-прокуратурой-30.09.2024-проведена-проверка"/>Межрайонной прокуратурой 30.09.2024 проведена проверка<text:bookmark-end text:name="межрайонной-прокуратурой-30.09.2024-проведена-проверка"/></text:h>
      <text:p text:style-name="First_20_paragraph">24.12.2024</text:p>
      <text:p text:style-name="Text_20_body">Межрайонной прокуратурой 30.09.2024 проведена проверка в рамках рассмотрения представления от 18.06.2024 об устранении нарушений требований законодательства в сфере жилищно-коммунального хозяйства и пожарной безопасности управляющей компанией ООО «ЮНИСЕРВИС».</text:p>
      <text:p text:style-name="Text_20_body">Установлено, что нарушения, выявленные в ходе ранее проведенных проверочных мероприятий, генеральным директором Общества не устранены.</text:p>
      <text:p text:style-name="Text_20_body">В связи с этим, межрайонной прокуратурой возбуждено 3 дела<text:line-break/>об административных правонарушениях, предусмотренные ч. 1 ст. 20.4, ч. 2.1<text:line-break/>ст. 20.4, 17.7 КоАП РФ, а также направлен иск в Бабушкинский районный суд г. Москвы об обязании устранить ранее выявленные и неустраненные нарушения.<text:line-break/>В настоящее время вышеуказанные дела об административном правонарушении находятся на рассмотрении 1 РОНПР по СВАО ГУ МЧС<text:line-break/>по г. Москве, а также в Бабушкинском районном суде г. Москвы.</text:p>
      <text:p text:style-name="Text_20_body">Ранее ООО «ЮНИСЕРВИС» привлечено к административной ответственности в размере 350000 рублей за несоблюдение пожарной безопасности по делу, возбужденному Бабушкинской межрайонной прокуратурой г. Москвы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589.html" office:name=""><text:span text:style-name="Definition">http://yaroslavsky.mos.ru/the-prosecutor-explains/information-of-the-prosecutor-s-office/detail/12736589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23Z</meta:creation-date>
    <dc:date>2024-12-24T21:50:23Z</dc:date>
  </office:meta>
</office:document-meta>
</file>