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писан-закон-об-уголовной-ответственности-за-незаконное-использование-компьютерной-информации-содержащей-персональные-данные"/>Подписан закон об уголовной ответственности за незаконное использование компьютерной информации, содержащей персональные данные<text:bookmark-end text:name="подписан-закон-об-уголовной-ответственности-за-незаконное-использование-компьютерной-информации-содержащей-персональные-данные"/></text:h>
      <text:p text:style-name="First_20_paragraph">18.12.2024</text:p>
      <text:p text:style-name="Text_20_body">Закон от 30.11.2024 №421-ФЗ вводит в УК РФ новую статью 272.1 «Незаконные использование и (или) передача, сбор и (или) хранение компьютерной информации, содержащей персональные данные, а равно создание и (или) обеспечение функционирования информационных ресурсов, предназначенных для ее незаконных хранения и (или) распространения».</text:p>
      <text:p text:style-name="Text_20_body">Под трансграничным перемещением носителей информации, содержащих указанную в настоящей статье компьютерную информацию, в настоящей статье понимается совершение действий по ввозу на территорию Российской Федерации и (или) вывозу с территории Российской Федерации машиночитаемого носителя информации (в том числе магнитного и электронного), на который осуществлены запись и хранение такой информации.</text:p>
      <text:p text:style-name="Text_20_body">Статья предусматривает наказание в виде лишения свободы на срок до десяти лет со штрафом в размере до трех миллионов рублей, если деяния, предусмотренные частями первой, второй, третьей или четвертой данной статьи, повлекли тяжкие последствия либо совершены организованной группой.</text:p>
      <text:p text:style-name="Text_20_body">Также введено наказание за совершение деяний, предусмотренных частями первой, второй или третьей данной статьи, сопряженных с трансграничной передачей компьютерной информации, содержащей персональные данные, и (или) трансграничным перемещением носителей информации, содержащих персональные данные.</text:p>
      <text:p text:style-name="Text_20_body">Действие статьи не распространяется на случаи обработки персональных данных физическими лицами исключительно для личных и семейных нужд. 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25443.html" office:name=""><text:span text:style-name="Definition">http://yaroslavsky.mos.ru/the-prosecutor-explains/information-of-the-prosecutor-s-office/detail/12725443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41:34Z</meta:creation-date>
    <dc:date>2024-12-18T07:41:34Z</dc:date>
  </office:meta>
</office:document-meta>
</file>