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дставлены-методические-рекомендации-закрепляющие-нормативные-правовые-и-организационные-основы-сопровождаемого-проживания-инвалидов-в-рф"/>Представлены методические рекомендации, закрепляющие нормативные правовые и организационные основы сопровождаемого проживания инвалидов в РФ<text:bookmark-end text:name="представлены-методические-рекомендации-закрепляющие-нормативные-правовые-и-организационные-основы-сопровождаемого-проживания-инвалидов-в-рф"/></text:h>
      <text:p text:style-name="First_20_paragraph">18.12.2024</text:p>
      <text:p text:style-name="Text_20_body">В документе определены порядок организации сопровождаемого проживания инвалидов, виды и формы сопровождаемого проживания, перечень услуг и мероприятий, востребованных в рамках данной технологии, специалисты, участвующие в сопровождении инвалидов, и их компетенции, а также виды контроля за организациями, реализующими сопровождаемое проживание инвалидов.</text:p>
      <text:p text:style-name="Text_20_body">Методические рекомендации предназначены для руководителей исполнительных органов государственной власти субъектов РФ, специалистов реабилитационных центров и стационарных учреждений социального обслуживания, а также руководителей общественных и других организаций, занимающихся поддержкой инвалидов, и направлены на помощь в организации технологий сопровождаемого проживания в субъектах РФ.</text:p>
      <text:p text:style-name="Text_20_body">В методических рекомендациях также закреплены порядок направления инвалидов на учебное сопровождаемое проживание, целевая группа, критерии отбора, объем предоставляемых услуг и мероприятий и прочее.</text:p>
      <text:p text:style-name="Text_20_body"><text:line-break/></text:p>
      <text:p text:style-name="Text_20_body">Адрес страницы: <text:a xlink:type="simple" xlink:href="http://yaroslavsky.mos.ru/the-prosecutor-explains/information-of-the-prosecutor-s-office/detail/12725416.html" office:name=""><text:span text:style-name="Definition">http://yaroslavsky.mos.ru/the-prosecutor-explains/information-of-the-prosecutor-s-office/detail/12725416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8T11:59:40Z</meta:creation-date>
    <dc:date>2024-12-18T11:59:40Z</dc:date>
  </office:meta>
</office:document-meta>
</file>