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госдуму-внесен-законопроект-устанавливающий-запрет-на-навязывание-потребителю-дополнительных-товаров-работ-услуг"/>В Госдуму внесен законопроект, устанавливающий запрет на навязывание потребителю дополнительных товаров (работ, услуг)<text:bookmark-end text:name="в-госдуму-внесен-законопроект-устанавливающий-запрет-на-навязывание-потребителю-дополнительных-товаров-работ-услуг"/></text:h>
      <text:p text:style-name="First_20_paragraph">18.12.2024</text:p>
      <text:p text:style-name="Text_20_body">В статью 16 Закона «О защите прав потребителей» планируется внести изменения, согласно которым продажа дополнительных товаров (выполнение дополнительных работ, оказание дополнительных услуг) за отдельную плату осуществляется продавцом (исполнителем, владельцем агрегатора) исключительно с согласия потребителя, оформленного в письменной форме.</text:p>
      <text:p text:style-name="Text_20_body">Законопроектом запрещается навязывание потребителю дополнительных товаров (работ, услуг) за отдельную плату до заключения основного договора. Не допускается проставление продавцом автоматических отметок о согласии потребителя на приобретение дополнительных товаров (выполнение дополнительных работ, оказание дополнительных услуг) или выражение такого согласия за потребителя.</text:p>
      <text:p text:style-name="Text_20_body">Предусматривается право потребителя отказаться от оплаты навязанных дополнительных товаров (работ, услуг), а если они оплачены - потребовать от продавца возврата уплаченной суммы. 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25410.html" office:name=""><text:span text:style-name="Definition">http://yaroslavsky.mos.ru/the-prosecutor-explains/information-of-the-prosecutor-s-office/detail/12725410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42:12Z</meta:creation-date>
    <dc:date>2024-12-18T07:42:12Z</dc:date>
  </office:meta>
</office:document-meta>
</file>