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двух-лет-до-одного-года-сокращен-срок-действия-решения-о-предварительном-согласовании-предоставления-земельного-участка-находящегося-в-государственной-или-муниципальной-собственности."/>С двух лет до одного года сокращен срок действия решения о предварительном согласовании предоставления земельного участка, находящегося в государственной или муниципальной собственности.<text:bookmark-end text:name="с-двух-лет-до-одного-года-сокращен-срок-действия-решения-о-предварительном-согласовании-предоставления-земельного-участка-находящегося-в-государственной-или-муниципальной-собственности."/></text:h>
      <text:p text:style-name="First_20_paragraph">18.12.2024</text:p>
      <text:p text:style-name="Text_20_body"><text:span text:style-name="T1">С двух лет до одного года сокращен срок действия решения о предварительном согласовании предоставления земельного участка, находящегося в государственной или муниципальной собственности.</text:span></text:p>
      <text:p text:style-name="Text_20_body">Такие изменения в статью 39.15 Земельного кодекса Российской Федерации внесены Федеральным законом от 30.11.2024 №447-ФЗ.</text:p>
      <text:p text:style-name="Text_20_body">При этом определено, что срок действия такого решения составляет два года в случае, когда решение о предварительном согласовании предоставления земельного участка содержит указание на необходимость изменения вида разрешенного использования испрашиваемого земельного участка и его перевода из одной категории земель в другую в качестве условия его предоставления.</text:p>
      <text:p text:style-name="Text_20_body">Предусматривается, что срок действия решений о предварительном согласовании предоставления земельного участка, принятых исполнительными органами государственной власти или органами местного самоуправления в пределах их компетенции до дня вступления в силу настоящего Федерального закона, составляет два года. 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725406.html" office:name=""><text:span text:style-name="Definition">http://yaroslavsky.mos.ru/the-prosecutor-explains/information-of-the-prosecutor-s-office/detail/12725406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9T16:03:20Z</meta:creation-date>
    <dc:date>2024-12-19T16:03:20Z</dc:date>
  </office:meta>
</office:document-meta>
</file>