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тверждена-концепция-развития-фиджитал-движения-на-территории-российской-федерации-на-период-до-2030-года"/>Утверждена Концепция развития фиджитал-движения на территории Российской Федерации на период до 2030 года<text:bookmark-end text:name="утверждена-концепция-развития-фиджитал-движения-на-территории-российской-федерации-на-период-до-2030-года"/></text:h>
      <text:p text:style-name="First_20_paragraph">18.12.2024</text:p>
      <text:p text:style-name="Text_20_body">Фиджитал – это новый вид спорта, который сочетает традиционные дисциплины с виртуальными состязаниями, то есть своеобразное двоеборье, в котором участники соревнуются в видеоигра и ее реальном аналоге.</text:p>
      <text:p text:style-name="Text_20_body">Целью Концепции является создание социально-экономической эффективной системы развития фиджитал-движения на территории Российской Федерации.</text:p>
      <text:p text:style-name="Text_20_body">Задачами реализации Концепции являются, в частности:</text:p>
      <text:p text:style-name="Text_20_body">развитие фиджитал спорта и иных спортивных дисциплин в формате фиджитал;</text:p>
      <text:p text:style-name="Text_20_body">совершенствование системы спортивных мероприятий и физкультурных мероприятий, проводимых по фиджитал спорту и иным спортивным дисциплинам в формате фиджитал;</text:p>
      <text:p text:style-name="Text_20_body">популяризация занятий фиджитал спортом и вовлечение детей, молодежи, лиц старшего возраста, инвалидов и лиц с ОВЗ в систематические занятия фиджитал спортом;</text:p>
      <text:p text:style-name="Text_20_body">развитие отечественных технологических платформ цифровых и спортивных компетенций при проведении спортивных соревнований по фиджитал спорту и иным спортивным дисциплинам в формате фиджитал.</text:p>
      <text:p text:style-name="Text_20_body">К основным направлениям реализации Концепции документом отнесены следующие: спорт и здоровый образ жизни; инфраструктура для занятий и проведения спортивных мероприятий и физкультурных мероприятий по фиджитал спорту и иным спортивным дисциплинам в формате фиджитал; наука и образование; технологичные продукты и платформы.</text:p>
      <text:p text:style-name="Text_20_body">Также распоряжением утвержден план мероприятий по реализации Концепции. </text:p>
      <text:p text:style-name="Text_20_body"><text:line-break/></text:p>
      <text:p text:style-name="Text_20_body">Адрес страницы: <text:a xlink:type="simple" xlink:href="http://yaroslavsky.mos.ru/the-prosecutor-explains/information-of-the-prosecutor-s-office/detail/12725401.html" office:name=""><text:span text:style-name="Definition">http://yaroslavsky.mos.ru/the-prosecutor-explains/information-of-the-prosecutor-s-office/detail/12725401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8T11:46:08Z</meta:creation-date>
    <dc:date>2024-12-18T11:46:08Z</dc:date>
  </office:meta>
</office:document-meta>
</file>