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с-1-марта-2025-года-устанавливаются-особенности-функционирования-информационной-системы-мониторинга-в-условиях-аварийной-ситуации"/>С 1 марта 2025 года устанавливаются особенности функционирования информационной системы мониторинга в условиях аварийной ситуации<text:bookmark-end text:name="с-1-марта-2025-года-устанавливаются-особенности-функционирования-информационной-системы-мониторинга-в-условиях-аварийной-ситуации"/></text:h>
      <text:p text:style-name="First_20_paragraph">18.12.2024</text:p>
      <text:p text:style-name="Text_20_body">Под аварийной ситуацией понимается сбой в работе, приведший к временному нарушению или прекращению работы информационной системы, который может привести к нарушению конфиденциальности, целостности и доступности информации.</text:p>
      <text:p text:style-name="Text_20_body">Определен порядок действия оператора информационной системы мониторинга, а также участников оборота товаров.</text:p>
      <text:p text:style-name="Text_20_body">Предусматривается, что непредставление сведений или несоблюдение порядка и сроков представления сведений либо представление неполных или недостоверных сведений участниками оборота товаров оператору в период действия аварийной ситуации, а также в течение 3 рабочих дней со дня, следующего за днем оповещения оператором об окончании периода действия аварийной ситуации, если более длительный срок не предусмотрен правилами маркировки отдельных товаров, в отношении которых введена обязательная маркировка, не является нарушением правил маркировки отдельных товаров, в отношении которых введена обязательная маркировка. </text:p>
      <text:p text:style-name="Text_20_body"><text:line-break/></text:p>
      <text:p text:style-name="Text_20_body">Адрес страницы: <text:a xlink:type="simple" xlink:href="http://yaroslavsky.mos.ru/the-prosecutor-explains/information-of-the-prosecutor-s-office/detail/12725398.html" office:name=""><text:span text:style-name="Definition">http://yaroslavsky.mos.ru/the-prosecutor-explains/information-of-the-prosecutor-s-office/detail/12725398.html</text:span></text:a></text:p>
      <text:p text:style-name="Text_20_body"><text:a xlink:type="simple" xlink:href="http://yaroslavsky.mos.ru" office:name=""><text:span text:style-name="Definition">Управа Ярослав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4-13T18:16:36Z</meta:creation-date>
    <dc:date>2025-04-13T18:16:36Z</dc:date>
  </office:meta>
</office:document-meta>
</file>