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ий-районный-суд-г.-москвы-11.06.2024-года-постановил-обвинительный-приговор-в-отношении-минникеева-станислава-сергеевича."/>Бабушкинский районный суд г. Москвы 11.06.2024 года постановил обвинительный приговор в отношении Минникеева Станислава Сергеевича.<text:bookmark-end text:name="бабушкинский-районный-суд-г.-москвы-11.06.2024-года-постановил-обвинительный-приговор-в-отношении-минникеева-станислава-сергеевича."/></text:h>
      <text:p text:style-name="First_20_paragraph">28.06.2024</text:p>
      <text:p text:style-name="Text_20_body">С учетом позиции государственного обвинителя Бабушкинской межрайонной прокуратуры г. Москвы и категории совершенного преступления, предусмотренного ч. 2 ст. 228 УК РФ, которое является преступлением, относящимся к категории тяжких, суд постановил назначить Минникееву С.С. наказание в виде 04 лет лишения свободы, условно, с применением ст. 73 УК РФ, с испытательным сроком в течение 04 лет.</text:p>
      <text:p text:style-name="Text_20_body">.В ходе судебного заседания установлено, что <text:bookmark-start text:name="id__Hlk169778764"/>Минникеев С.С<text:bookmark-end text:name="id__Hlk169778764"/>. умышленно, незаконно, без цели сбыта, хранил: - вещество, в двух свертках, общей массой 1,95 гр., в соответствии с заключением эксперта, являющееся наркотическим средством, содержащим наркотическое средство – производное N-метилэфедрона, в крупном размере, в кармане одежды, без цели сбыта, до момента его задержания сотрудниками полиции 12.01.2024 года, по адресу: г. Москва, ул. Чичерина, д.2/9, корп.1, на лестничной площадке 16 этажа в подъезде №3, после чего указанное наркотическое средство, в крупном размере, которое он незаконно хранил без цели сбыта, было у него обнаружено сотрудниками полиции и изъято из незаконного оборота.</text:p>
      <text:p text:style-name="Text_20_body">Осужденный Минникеев С.С. свою вину по предъявленному обвинению признал полностью, вина подсудимого также подтверждается предъявленными и исследованными стороной государственного обвинения в судебном заседании доказательствами.</text:p>
      <text:p text:style-name="Text_20_body">В настоящее время приговор в законную силу не вступил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452497.html" office:name=""><text:span text:style-name="Definition">http://yaroslavsky.mos.ru/the-prosecutor-explains/information-of-the-prosecutor-s-office/detail/12452497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5T09:29:54Z</meta:creation-date>
    <dc:date>2025-05-25T09:29:54Z</dc:date>
  </office:meta>
</office:document-meta>
</file>