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-обвинительный-акт-в-отношении-25-летней-уроженки-г.-ивантеевки-совершившей-мошенничество-то-есть-хищение-чужого-имущества-путем-обмана."/>Утвержден обвинительный акт в отношении 25-летней уроженки г. Ивантеевки, совершившей мошенничество, то есть хищение чужого имущества путем обмана.<text:bookmark-end text:name="утвержден-обвинительный-акт-в-отношении-25-летней-уроженки-г.-ивантеевки-совершившей-мошенничество-то-есть-хищение-чужого-имущества-путем-обмана."/></text:h>
      <text:p text:style-name="First_20_paragraph">28.06.2024</text:p>
      <text:p text:style-name="Text_20_body">Так она 19 января 2023 года в 14 часов 10 минут, находясь в помещении салона сотовой связи «Билайн» имея умысел, на тайное хищение чужого имущества путем обмана, оформила заявку на получение потребительского кредита в размере 84 625 рублей на приобретение мобильного телефона марки «Самсунг» и других товаров, указала заведомо ложные сведения о себе, как о заёмщике и предъявив при оформлении заявки поддельный паспорт на имя другого гражданина, при этом не намереваясь оплачивать в дальнейшем данный кредит, тем самым ввела в заблуждение представителя салона сотовой связи. После чего, получив одобрение по заявке и оформив кредитный договор, последняя получила в свое распоряжение указанные товары и с места преступления с похищенным скрылась, распорядившись похищенным по своему усмотрению, выплат по кредитному договору в дальнейшем не производила, чем причинила кредитной организации материальный ущерб на указанную сумму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92.html" office:name=""><text:span text:style-name="Definition">http://yaroslavsky.mos.ru/the-prosecutor-explains/information-of-the-prosecutor-s-office/detail/12452492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4:58:09Z</meta:creation-date>
    <dc:date>2025-01-05T04:58:09Z</dc:date>
  </office:meta>
</office:document-meta>
</file>