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районный-суд-г.-москвы-10.06.2024-года-постановил-обвинительный-приговор-в-отношении-зотовой-марии-сергеевны."/>Бабушкинский районный суд г. Москвы 10.06.2024 года постановил обвинительный приговор в отношении Зотовой Марии Сергеевны.<text:bookmark-end text:name="бабушкинский-районный-суд-г.-москвы-10.06.2024-года-постановил-обвинительный-приговор-в-отношении-зотовой-марии-сергеевны."/></text:h>
      <text:p text:style-name="First_20_paragraph">28.06.2024</text:p>
      <text:p text:style-name="Text_20_body">С учетом позиции государственного обвинителя Бабушкинской межрайонной прокуратуры г. Москвы и категории совершенного преступления, предусмотренного п «г» ч. 3 ст. 158 УК РФ, которое является тяжким преступлением, суд постановил назначить Зотовой М.С. наказание,<text:line-break/>с применением ст.64 УК РФ, в виде штрафа, в размере 30.000 руб.</text:p>
      <text:p text:style-name="Text_20_body">В ходе судебного заседания установлено, Зотова М.С. 13.03.2024 года находясь в подъезде дома, расположенного по адресу: г. Москва, ул. Малыгина, д.5, корп.1, обнаружила банковскую карту потерпевшего ПАО «ВТБ», привязанную к банковскому счету, на котором находились денежные средства потерпевшего, при помощи которой оплатила покупки товаров в магазинах Перекресток», аптека «Здравсити», «Красное и Белое», «MSKAPT1052», «Ароматный мир» на сумму в размере 3.666 руб. 48 коп., чем причинила потерпевшему материальный ущерб на указанную сумму.</text:p>
      <text:p text:style-name="Text_20_body">Осужденная Зотова М.С. свою вину по предъявленному обвинению признала полностью, вина подсудимой также подтверждается предъявленными и исследованными стороной государственного обвинения в судебном заседании доказательствами.</text:p>
      <text:p text:style-name="Text_20_body">В настоящее время приговор в законную силу не вступил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486.html" office:name=""><text:span text:style-name="Definition">http://yaroslavsky.mos.ru/the-prosecutor-explains/information-of-the-prosecutor-s-office/detail/12452486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4:58:33Z</meta:creation-date>
    <dc:date>2025-01-05T04:58:33Z</dc:date>
  </office:meta>
</office:document-meta>
</file>