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бабушкинской-межрайонной-прокуратурой-города-москвы-проведена-проверка"/>Бабушкинской межрайонной прокуратурой города Москвы проведена проверка<text:bookmark-end text:name="бабушкинской-межрайонной-прокуратурой-города-москвы-проведена-проверка"/></text:h>
      <text:p text:style-name="First_20_paragraph">28.06.2024</text:p>
      <text:p text:style-name="Text_20_body"><text:span text:style-name="T1">Бабушкинской межрайонной прокуратурой города Москвы проведена проверка</text:span> информации о нарушении антикоррупционного законодательства при трудоустройстве бывшего государственного служащего регионального<text:line-break/>УФСИН России в ООО «Лофтмебель».<text:line-break/>Установлено, что в нарушение п. 4 ст. 12 12 Федерального закона<text:line-break/>от 25.12.2008 № 273-ФЗ «О противодействии коррупции» работодателем сообщение о заключении трудового договора с лицом, ранее замещавшим должность государственной службы, в региональном УФСИН России не направлено.</text:p>
      <text:p text:style-name="Text_20_body">По данному факту в адрес генерального директора ООО «Лофтмебель» направлено представление, а также возбуждено дело об административном правонарушении по ст. 19.29 КоАП РФ.</text:p>
      <text:p text:style-name="Text_20_body"><text:line-break/></text:p>
      <text:p text:style-name="Text_20_body">Адрес страницы: <text:a xlink:type="simple" xlink:href="http://yaroslavsky.mos.ru/the-prosecutor-explains/information-of-the-prosecutor-s-office/detail/12452483.html" office:name=""><text:span text:style-name="Definition">http://yaroslavsky.mos.ru/the-prosecutor-explains/information-of-the-prosecutor-s-office/detail/12452483.html</text:span></text:a></text:p>
      <text:p text:style-name="Text_20_body"><text:a xlink:type="simple" xlink:href="http://yaroslavsky.mos.ru" office:name=""><text:span text:style-name="Definition">Управа Ярослав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1-05T05:03:04Z</meta:creation-date>
    <dc:date>2025-01-05T05:03:04Z</dc:date>
  </office:meta>
</office:document-meta>
</file>