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абушкинский-межрайонный-прокурор-г.-москвы-информирует-президентом-утверждены-приоритетные-направления-научно-технологического-развития."/>Бабушкинский межрайонный прокурор г. Москвы информирует Президентом утверждены приоритетные направления научно-технологического развития.<text:bookmark-end text:name="бабушкинский-межрайонный-прокурор-г.-москвы-информирует-президентом-утверждены-приоритетные-направления-научно-технологического-развития."/></text:h>
      <text:p text:style-name="First_20_paragraph">28.06.2024</text:p>
      <text:p text:style-name="Text_20_body">Указанные направления урегулированы Указом Президента РФ от 18.06.2024 N 529 "Об утверждении приоритетных направлений научно-технологического развития и перечня важнейших наукоемких технологий</text:p>
      <text:p text:style-name="Text_20_body">К таким направлениям отнесены, в частности: интеллектуальные транспортные и телекоммуникационные системы, включая автономные транспортные средства; превентивная и персонализированная медицина, обеспечение здорового долголетия; высокоэффективная и ресурсосберегающая энергетика и др.</text:p>
      <text:p text:style-name="Text_20_body">Также Указом установлен перечень важнейших наукоемких технологий, среди которых в том числе биомедицинские и когнитивные технологии здорового и активного долголетия, технологии создания энергетических систем с замкнутым топливным циклом, технологии создания отечественных средств производства и научного приборостроения, транспортные технологии для различных сфер применения (море, земля, воздух), в том числе беспилотные и автономные системы, и пр.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452428.html" office:name=""><text:span text:style-name="Definition">http://yaroslavsky.mos.ru/the-prosecutor-explains/information-of-the-prosecutor-s-office/detail/12452428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5T04:59:13Z</meta:creation-date>
    <dc:date>2025-01-05T04:59:13Z</dc:date>
  </office:meta>
</office:document-meta>
</file>