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ий-межрайонный-прокурор-г.-москвы-информирует-установлен-новый-порядок-признания-территории-лечебно-оздоровительной-местностью-федерального-значения-курортом-федерального-значения-или-курортным-регионом"/>Бабушкинский межрайонный прокурор г. Москвы информирует Установлен новый порядок признания территории лечебно-оздоровительной местностью федерального значения, курортом федерального значения или курортным регионом<text:bookmark-end text:name="бабушкинский-межрайонный-прокурор-г.-москвы-информирует-установлен-новый-порядок-признания-территории-лечебно-оздоровительной-местностью-федерального-значения-курортом-федерального-значения-или-курортным-регионом"/></text:h>
      <text:p text:style-name="First_20_paragraph">28.06.2024</text:p>
      <text:p text:style-name="Text_20_body">Постановлением Правительства РФ от 19.06.2024 N 822<text:line-break/>"Об утверждении Правил признания территории лечебно-оздоровительной местностью федерального значения, курортом федерального значения или курортным регионом, Правил признания территории лечебно-оздоровительной местностью регионального значения или курортом регионального значения и Правил установления, изменения границ и упразднения лечебно-оздоровительной местности, курорта или курортного региона" Территория признается лечебно-оздоровительной местностью федерального значения, курортом федерального значения или курортным регионом решением Правительства на основании совместного представления Минздрава и высшего исполнительного органа субъекта РФ, в границах которого находится такая территория (в случае нахождения такой территории в границах двух или более субъектов РФ - на основании совместного представления Минздрава и высших исполнительных органов соответствующих регионов), а также органа публичной власти федеральной территории "Сириус" (в случае нахождения такой территории в границах федеральной территории "Сириус").</text:p>
      <text:p text:style-name="Text_20_body">Также документом утверждены Правила признания территории лечебно-оздоровительной местностью регионального значения или курортом регионального значения и Правила установления, изменения границ и упразднения лечебно-оздоровительной местности, курорта или курортного региона.</text:p>
      <text:p text:style-name="Text_20_body">Настоящее постановление вступает в силу с 1 сентября 2024 года. Признается утратившим силу постановление Правительства от 7 декабря 1996 г. N 1426 "Об утверждении Положения о признании территорий лечебно-оздоровительными местностями и курортами федерального значения"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452404.html" office:name=""><text:span text:style-name="Definition">http://yaroslavsky.mos.ru/the-prosecutor-explains/information-of-the-prosecutor-s-office/detail/1245240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5T04:58:58Z</meta:creation-date>
    <dc:date>2025-01-05T04:58:58Z</dc:date>
  </office:meta>
</office:document-meta>
</file>