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межрайонный-прокурор-г.-москвы-разъясняет-с-1-июля-2024-года-вносятся-изменения-в-порядок-оформления-документов-при-перевозках-опасных-грузов-по-железным-дорогам"/>Бабушкинский межрайонный прокурор г. Москвы разъясняет С 1 июля 2024 года вносятся изменения в порядок оформления документов при перевозках опасных грузов по железным дорогам<text:bookmark-end text:name="бабушкинский-межрайонный-прокурор-г.-москвы-разъясняет-с-1-июля-2024-года-вносятся-изменения-в-порядок-оформления-документов-при-перевозках-опасных-грузов-по-железным-дорогам"/></text:h>
      <text:p text:style-name="First_20_paragraph">28.06.2024</text:p>
      <text:p text:style-name="Text_20_body">В соответствии с "Протоколом восьмидесятого заседания Совета по железнодорожному транспорту государств - участников Содружества" установлено, что при оформлении перевозочных документов при перевозке опасных грузов на станциях железных дорог РФ указывается классификационный шифр (для газов - классификационный код).</text:p>
      <text:p text:style-name="Text_20_body"><text:line-break/>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377.html" office:name=""><text:span text:style-name="Definition">http://yaroslavsky.mos.ru/the-prosecutor-explains/information-of-the-prosecutor-s-office/detail/1245237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4:56:56Z</meta:creation-date>
    <dc:date>2025-01-05T04:56:56Z</dc:date>
  </office:meta>
</office:document-meta>
</file>