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межрайонный-прокурор-г.-москвы-разъясняет-установлен-порядок-выдачи-уполномоченным-органом-государства---члена-еаэс-документа-подтверждающего-что-колеса-ходовые-и-поставляемые-в-сборе-комплекте-с-грузовыми-шинами-происходящими-из-кнр-в"/>Бабушкинский межрайонный прокурор г. Москвы разъясняет Установлен порядок выдачи уполномоченным органом государства - члена ЕАЭС документа, подтверждающего, что колеса ходовые, и поставляемые в сборе (комплекте) с грузовыми шинами, происходящими из КНР, в<text:bookmark-end text:name="бабушкинский-межрайонный-прокурор-г.-москвы-разъясняет-установлен-порядок-выдачи-уполномоченным-органом-государства---члена-еаэс-документа-подтверждающего-что-колеса-ходовые-и-поставляемые-в-сборе-комплекте-с-грузовыми-шинами-происходящими-из-кнр-в"/></text:h>
      <text:p text:style-name="First_20_paragraph">28.06.2024</text:p>
      <text:p text:style-name="Text_20_body">Указанные положения урегулированы в Приказе Минпромторга России от 15.04.2024 N 1634 "Об утверждении порядка выдачи документа, указанного в пункте 1(2) решения Коллегии Евразийской экономической комиссии от 17 ноября 2015 г. N 154 "О применении антидемпинговой меры посредством введения антидемпинговой пошлины в отношении грузовых шин, происходящих из Китайской Народной Республики и ввозимых на таможенную территорию Евразийского экономического союза" Зарегистрировано в Минюсте России 10.06.2024 N 78512.</text:p>
      <text:p text:style-name="Text_20_body">Заявление о выдаче документа подается в Минпромторг России организацией или индивидуальным предпринимателем, осуществляющими ввоз указанных товаров. Определены перечень сведений, указываемых в заявлении, перечень прилагаемых к нему документов, процедура и сроки их рассмотрения и принятия решения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373.html" office:name=""><text:span text:style-name="Definition">http://yaroslavsky.mos.ru/the-prosecutor-explains/information-of-the-prosecutor-s-office/detail/1245237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8T20:52:44Z</meta:creation-date>
    <dc:date>2025-01-18T20:52:44Z</dc:date>
  </office:meta>
</office:document-meta>
</file>