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21845*"/>
    </style:style>
    <style:style style:name="Table1.B" style:family="table-column">
      <style:table-column-properties style:rel-column-width="21845*"/>
    </style:style>
    <style:style style:name="Table1.C" style:family="table-column">
      <style:table-column-properties style:rel-column-width="21845*"/>
    </style:style>
  </office:automatic-styles>
  <office:body>
    <office:text>
      <text:h text:style-name="Heading_20_3" text:outline-level="3"><text:bookmark-start text:name="тпу-ярославская--заключение"/>ТПУ "Ярославская"- заключение<text:bookmark-end text:name="тпу-ярославская--заключение"/></text:h>
      <text:p text:style-name="First_20_paragraph">24.05.2016</text:p>
      <text:p text:style-name="Text_20_body"><text:span text:style-name="T1">«УТВЕРЖДАЮ»</text:span></text:p>
      <text:p text:style-name="Text_20_body"><text:span text:style-name="T1">Председатель Комиссии по вопросам градостроительства, землепользования и застройки при Правительстве Москвы в Северо-Восточном административном округе города Москвы</text:span></text:p>
      <text:p text:style-name="Text_20_body"><text:span text:style-name="T1"> </text:span></text:p>
      <text:p text:style-name="Text_20_body"><text:span text:style-name="T2">(подпись на оригинале)</text:span> <text:span text:style-name="T1">В.Ю. Виноградов</text:span></text:p>
      <text:p text:style-name="Text_20_body"><text:span text:style-name="T1"> </text:span></text:p>
      <text:p text:style-name="Text_20_body"><text:span text:style-name="T1">«18» мая 2016 года</text:span></text:p>
      <text:p text:style-name="Text_20_body"> </text:p>
      <text:p text:style-name="Text_20_body"> </text:p>
      <text:p text:style-name="Text_20_body"><text:span text:style-name="T1">ЗАКЛЮЧЕНИЕ</text:span></text:p>
      <text:p text:style-name="Text_20_body"><text:span text:style-name="T1">по результатам публичных слушаний по проекту</text:span></text:p>
      <text:p text:style-name="Text_20_body"><text:span text:style-name="T1">планировки территории</text:span></text:p>
      <text:p text:style-name="Text_20_body"><text:span text:style-name="T1">транспортно-пересадочного узла (ТПУ) «Ярославская»</text:span></text:p>
      <text:p text:style-name="Text_20_body"><text:span text:style-name="T1">(район Ярославский)</text:span></text:p>
      <text:p text:style-name="Text_20_body"><text:span text:style-name="T1"> </text:span></text:p>
      <text:p text:style-name="Text_20_body"><text:span text:style-name="T1">Общие сведения о проекте, представленном на публичные слушания:</text:span></text:p>
      <text:p text:style-name="Text_20_body"><text:span text:style-name="T1">Территория разработки:</text:span> город Москва, Северо-Восточный административный округ, район Ярославский, материалы по проекту планировки территории транспортно-пересадочного узла (ТПУ) «Ярославская».</text:p>
      <text:p text:style-name="Text_20_body"><text:span text:style-name="T1">Сроки разработки:</text:span> 2015 год.</text:p>
      <text:p text:style-name="Text_20_body"><text:span text:style-name="T1">Организация - заказчик:</text:span> АО «Московская кольцевая железная дорога». Адрес: 109147, г. Москва, ул. Таганская, д. 34, стр. 3, телефон: 8-495-788-10-92, электронная почта: <text:a xlink:type="simple" xlink:href="mailto:info@mkzd.ru" office:name=""><text:span text:style-name="Definition">info@mkzd.ru</text:span></text:a>.</text:p>
      <text:p text:style-name="Text_20_body"><text:span text:style-name="T1">Организация - разработчик:</text:span> ГУП «Научно-исследовательский и проектный институт Генерального плана города Москвы». Адрес: 125047, г. Москва, 2-я Брестская ул., д. 2/14, телефон: 8-499-250-95-96, электронная почта: <text:a xlink:type="simple" xlink:href="mailto:genplan@mka.mos.ru" office:name=""><text:span text:style-name="Definition">genplan@mka.mos.ru</text:span></text:a>.</text:p>
      <text:p text:style-name="Text_20_body"><text:span text:style-name="T1">Сроки проведения публичных слушаний:</text:span> оповещение опубликовано в окружной газете «Звездный бульвар» № 13 (475), выход в свет 04.04.2016, экспозиция проведена с 11 по 20 апреля 2016 года, собрание состоялось<text:line-break/>21 апреля 2016 года.</text:p>
      <text:p text:style-name="Text_20_body"><text:span text:style-name="T1">Формы оповещения о публичных слушаний:</text:span> оповещение опубликовано в окружной газете «Звездный бульвар» № 13 (475), выход в свет 04.04.2016, размещено на официальном сайте управы района Ярославский, на информационных стендах и подъездах жилых домов района, направлено в Московскую городскую Думу и Совет депутатов муниципального округа Ярославский. </text:p>
      <text:p text:style-name="Text_20_body"><text:span text:style-name="T1">Сведения о проведении экспозиции:</text:span></text:p>
      <text:p text:style-name="Text_20_body"><text:span text:style-name="T1">Экспозиция</text:span> проведена с 11 по 20 апреля 2016 года по адресу: Ярославское шоссе, д. 122, корп. 1 (управа Ярославского района), часы работы: понедельник – четверг: с 8:30 до 17:00; пятница: с 8.30 до 16:00 (16,17 апреля – выходные дни).</text:p>
      <text:p text:style-name="Text_20_body"><text:span text:style-name="T1">Экспозицию</text:span> посетило <text:span text:style-name="T3">26 человек</text:span>, количество записей в книге учета посетителей и записи предложений и замечаний оставили – <text:span text:style-name="T3">22 человека</text:span>.</text:p>
      <text:p text:style-name="Text_20_body"><text:span text:style-name="T1">Сведения о проведении собрания участников публичных слушаний:</text:span></text:p>
      <text:p text:style-name="Text_20_body"><text:span text:style-name="T1">Собрание</text:span> участников публичных слушаний проведено 21 апреля 2016 года в 19:00 часов по адресу: Ярославское шоссе, д. 122, корп.1 (управа Ярославского района).</text:p>
      <text:p text:style-name="Text_20_body"><text:span text:style-name="T1">В собрании</text:span> приняло участие <text:span text:style-name="T3">50 человек</text:span>, из них зарегистрировались: жители - <text:span text:style-name="T3">29 человек</text:span>; работающие на предприятиях района – <text:span text:style-name="T3">21 человек</text:span>; правообладатели земельных участков, объектов капитального строительства, жилых и нежилых помещений - <text:span text:style-name="T3">0 человек</text:span>.</text:p>
      <text:p text:style-name="Text_20_body">На собрании присутствовали представители органов исполнительной власти <text:span text:style-name="T1">– </text:span><text:span text:style-name="T3">4 человека</text:span>.</text:p>
      <text:p text:style-name="Text_20_body"><text:span text:style-name="T1">В ходе собрания поступило </text:span><text:span text:style-name="T3">44</text:span><text:span text:style-name="T1"> предложения и замечания.</text:span></text:p>
      <text:p text:style-name="Text_20_body"><text:span text:style-name="T1">После проведения собрания поступило </text:span><text:span text:style-name="T3">14</text:span><text:span text:style-name="T1"> предложений и замечаний.</text:span></text:p>
      <text:p text:style-name="Text_20_body"><text:span text:style-name="T1">Сведения о протоколе публичных слушаний:</text:span></text:p>
      <text:p text:style-name="Text_20_body">Протокол публичных слушаний по проекту планировки территории транспортно-пересадочного узла (ТПУ) «Ярославская», утвержден председателем Комиссии по вопросам градостроительства, землепользования и застройки при Правительстве Москвы в Северо-Восточном административном округе города Москвы В.Ю. Виноградовым (протокол<text:line-break/>от 4 мая 2016 года № 1/10).</text:p>
      <text:p text:style-name="Text_20_body"><text:span text:style-name="T1"> 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RowCell" office:value-type="string">
            <text:p text:style-name="Table_20_Contents"><text:span text:style-name="T1">Предложения и замечания участников публичных слушаний</text:span></text:p>
          </table:table-cell>
          <table:table-cell table:style-name="TableRowCell" office:value-type="string">
            <text:p text:style-name="Table_20_Contents"><text:span text:style-name="T1">Количество</text:span></text:p>
          </table:table-cell>
          <table:table-cell table:style-name="TableRowCell" office:value-type="string">
            <text:p text:style-name="Table_20_Contents"><text:span text:style-name="T1">Выводы Окружной комиссии</text:span></text:p>
          </table:table-cell>
        </table:table-row>
        <table:table-row>
          <table:table-cell table:style-name="TableRowCell" office:value-type="string">
            <text:p text:style-name="Table_20_Contents">Ознакомлены</text:p>
          </table:table-cell>
          <table:table-cell table:style-name="TableRowCell" office:value-type="string">
            <text:p text:style-name="Table_20_Contents">14</text:p>
          </table:table-cell>
          <table:table-cell table:style-name="TableRowCell" office:value-type="string">
            <text:p text:style-name="Table_20_Contents">Принято к сведению</text:p>
          </table:table-cell>
        </table:table-row>
        <table:table-row>
          <table:table-cell table:style-name="TableRowCell" office:value-type="string">
            <text:p text:style-name="Table_20_Contents">Ознакомлена, предусмотреть расширение путепровода на пересечении с Проспектом Мира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Заказчику рассмотреть данное предложение.</text:p>
          </table:table-cell>
        </table:table-row>
        <table:table-row>
          <table:table-cell table:style-name="TableRowCell" office:value-type="string">
            <text:p text:style-name="Table_20_Contents">Рассмотреть расширение моста МКЖД через Проспект Мира.</text:p>
          </table:table-cell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Заказчику рассмотреть данное предложение.</text:p>
          </table:table-cell>
        </table:table-row>
        <table:table-row>
          <table:table-cell table:style-name="TableRowCell" office:value-type="string">
            <text:p text:style-name="Table_20_Contents">1).Сохранится ли маршрут троллейбуса 14? </text:p>
            <text:p text:style-name="Table_20_Contents">2).Где будет конечная остановка  тр. 14:</text:p>
            <text:p text:style-name="Table_20_Contents">а) На прежнем месте – далеко от платформы Северянин</text:p>
            <text:p text:style-name="Table_20_Contents">б) Около пл. Северянин – не будет ли мешать съезд/выезд троллейбуса с проспекта Мира проходящему транспорту.</text:p>
            <text:p text:style-name="Table_20_Contents">3).Продуман ли съезд/выезд с проспекта Мира на подземные парковки. Не будет ли тормозить движение по пр. Мира?</text:p>
          </table:table-cell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ППТ ТПУ «Ярославская» предусмотрено сохранение маршрута троллейбуса №14 с переносом, на расчётный срок, контактной сети на проектируемую отстойно-разворотную площадку на территорию  ОАО «Московский нефтемаслозавод».</text:p>
            <text:p text:style-name="Table_20_Contents">Въезд-выезд из паркинга предложено организовать на проектируемый односторонний проезд, проходящий вдоль Северо-Восточной хорды с выездом на Проспект Мира.</text:p>
          </table:table-cell>
        </table:table-row>
        <table:table-row>
          <table:table-cell table:style-name="TableRowCell" office:value-type="string">
            <text:p text:style-name="Table_20_Contents">Ознакомлена. Когда выведут МНМЗ с территории района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Сроки вывода МНМЗ ещё не определены.</text:p>
          </table:table-cell>
        </table:table-row>
        <table:table-row>
          <table:table-cell table:style-name="TableRowCell" office:value-type="string">
            <text:p text:style-name="Table_20_Contents">Ознакомлена, когда будет строительство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Строительство первой очереди технологической связи ТПУ «Ярославская» завершиться в III-ем квартале 2016 года.</text:p>
          </table:table-cell>
        </table:table-row>
        <table:table-row>
          <table:table-cell table:style-name="TableRowCell" office:value-type="string">
            <text:p text:style-name="Table_20_Contents">Когда будут сносить автостоянку № 261 и выплачивать компенсацию.</text:p>
          </table:table-cell>
          <table:table-cell table:style-name="TableRowCell" office:value-type="string">
            <text:p text:style-name="Table_20_Contents">7</text:p>
          </table:table-cell>
          <table:table-cell table:style-name="TableRowCell" office:value-type="string">
            <text:p text:style-name="Table_20_Contents">Автостоянка №261 будет выводится на расчётный срок ППТ ТПУ «Ярославская». Снос и выплата компенсаций будет осуществляться в соответствии с законодательством.</text:p>
          </table:table-cell>
        </table:table-row>
        <table:table-row>
          <table:table-cell table:style-name="TableRowCell" office:value-type="string">
            <text:p text:style-name="Table_20_Contents">Подскажите пожалуйста, а разрешение на строительство уже получено? Слушание проводится только сейчас, а строительство уже ведется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Публичные слушания проводятся по проекту планировки территории транспортно-пересадочного узла «Ярославская» и размещению технологической связи с выходной группой на территорию города Москвы.</text:p>
            <text:p text:style-name="Table_20_Contents">Строительство ведётся в полосе отвода.</text:p>
          </table:table-cell>
        </table:table-row>
        <table:table-row>
          <table:table-cell table:style-name="TableRowCell" office:value-type="string">
            <text:p text:style-name="Table_20_Contents">По поводу нефтемаслозавода. На его территории, сказали, будет размещаться торговый центр. Но за столько лет, там наверное была утечка химических отходов? И как-то планируется чиститься? Может было бы разумнее там разбить какой-нибудь парк с начало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Объём территории рекультивации будет определён на основании инженерно-экологических и инженерно-геодезических изысканий на стадии П.</text:p>
          </table:table-cell>
        </table:table-row>
        <table:table-row>
          <table:table-cell table:style-name="TableRowCell" office:value-type="string">
            <text:p text:style-name="Table_20_Contents">По поводу торгового центра, у нас «Золотой Вавилон» стоит на половину пустой, народа проходимость никакая. Зачем нам еще один торговый центр? Может лучше оздоровительный центр или бассейн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Принято к сведению.</text:p>
          </table:table-cell>
        </table:table-row>
        <table:table-row>
          <table:table-cell table:style-name="TableRowCell" office:value-type="string">
            <text:p text:style-name="Table_20_Contents">Спасибо за интересный ролик и информацию, с проектом ознакомился. Со своей стороны настоятельно прошу добавить подземные переходы через проспект Мира к МКЖД, от улицы Докукина. Настоящий переход, находится на очень большом расстоянии от желаемого места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 </text:p>
            <text:p text:style-name="Table_20_Contents"> </text:p>
            <text:p text:style-name="Table_20_Contents">Заказчику рассмотреть данное предложение.</text:p>
          </table:table-cell>
        </table:table-row>
        <table:table-row>
          <table:table-cell table:style-name="TableRowCell" office:value-type="string">
            <text:p text:style-name="Table_20_Contents">Меня как ветерана интересует  вопрос, льготы на проезд  сохранятся? 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Все льготы, действующие на городском транспорте города Москвы, сохраняются и на МКЖД.</text:p>
          </table:table-cell>
        </table:table-row>
        <table:table-row>
          <table:table-cell table:style-name="TableRowCell" office:value-type="string">
            <text:p text:style-name="Table_20_Contents">Шумозащитные экраны будут ставить?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Установка шумозащитных экранов предусмотрено в составе проекта «Реконструкция и развитие Малого кольца Московской железной дороги. Организация пассажирского движения» заказчик ДКРС-Москва<text:line-break/>ОАО «РЖД»</text:p>
          </table:table-cell>
        </table:table-row>
        <table:table-row>
          <table:table-cell table:style-name="TableRowCell" office:value-type="string">
            <text:p text:style-name="Table_20_Contents">Меня как молодого отца интересует будет ли оборудован ТПУ лифтами для колясок?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Выходные группы технологических связей на ТПУ МКЖД будут обеспечены лифтами. Возможность использования лифтом будет представлена, как маломобильным группам населения, так и родителей с колясками.</text:p>
          </table:table-cell>
        </table:table-row>
        <table:table-row>
          <table:table-cell table:style-name="TableRowCell" office:value-type="string">
            <text:p text:style-name="Table_20_Contents">Строительство торгового центра и апартаментов увеличит нагрузку на Ярославское шоссе и проспект Мира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Принято к сведению.</text:p>
          </table:table-cell>
        </table:table-row>
        <table:table-row>
          <table:table-cell table:style-name="TableRowCell" office:value-type="string">
            <text:p text:style-name="Table_20_Contents">Какие предусмотрены меры безопасности для пассажиров и будут ли установлены камеры видеонаблюдения на территории ТПУ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Меры безопасности, реализованные на объектах ТПУ МКЖД, будут предусмотрены в соответствии с 1-ой группой безопасности на транспорте, в том числе и видеонаблюдение.</text:p>
          </table:table-cell>
        </table:table-row>
        <table:table-row>
          <table:table-cell table:style-name="TableRowCell" office:value-type="string">
            <text:p text:style-name="Table_20_Contents">Если при строительстве МКЖД вырубались многолетние деревья и кустарники будут ли посажены молодые деревья?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Озеленение и благоустройство прилегающей территории будет осуществляться в рамках действующего законодательства.</text:p>
          </table:table-cell>
        </table:table-row>
        <table:table-row>
          <table:table-cell table:style-name="TableRowCell" office:value-type="string">
            <text:p text:style-name="Table_20_Contents">Планируется ли проведение каких либо экскурсий  на МКЖД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Данный вопрос будет прорабатываться после запуска пассажирского движения на МКЖД.</text:p>
          </table:table-cell>
        </table:table-row>
        <table:table-row>
          <table:table-cell table:style-name="TableRowCell" office:value-type="string">
            <text:p text:style-name="Table_20_Contents">Строительства депо здесь не предполагается?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В границах ППТ ТПУ «Ярославская» строительство депо не предусмотрено.</text:p>
          </table:table-cell>
        </table:table-row>
        <table:table-row>
          <table:table-cell table:style-name="TableRowCell" office:value-type="string">
            <text:p text:style-name="Table_20_Contents">Режим работы ТПУ будет как у метрополитена?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Да.</text:p>
          </table:table-cell>
        </table:table-row>
        <table:table-row>
          <table:table-cell table:style-name="TableRowCell" office:value-type="string">
            <text:p text:style-name="Table_20_Contents">Приток рабочей силы в ТПУ увеличится, кто будет обслуживать ТПУ?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Ответственной компанией за обслуживание пассажирского движения назначен ГУП «Московский метрополитен».</text:p>
          </table:table-cell>
        </table:table-row>
        <table:table-row>
          <table:table-cell table:style-name="TableRowCell" office:value-type="string">
            <text:p text:style-name="Table_20_Contents">Планируется ли выпуск монет небольшого тиража?</text:p>
            <text:p text:style-name="Table_20_Contents">Будет ли торжественное открытия, где и когда?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Данный вопрос компанией АО «МКЖД» не прорабатывался.</text:p>
          </table:table-cell>
        </table:table-row>
        <table:table-row>
          <table:table-cell table:style-name="TableRowCell" office:value-type="string">
            <text:p text:style-name="Table_20_Contents">Весь проект довольно грандиозный, не отразится ли стоимость проекта на стоимости проезда?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Стоимость проезда будет не выше действующих тарифов на московском городском транспорте.</text:p>
          </table:table-cell>
        </table:table-row>
        <table:table-row>
          <table:table-cell table:style-name="TableRowCell" office:value-type="string">
            <text:p text:style-name="Table_20_Contents">Почему станцию спроектировали на данном месте, а не со стороны Золотого Вавилона?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Место размещения ТПУ выбрано с учётом возможного соединения с радиальным направлением железной дороги.</text:p>
          </table:table-cell>
        </table:table-row>
        <table:table-row>
          <table:table-cell table:style-name="TableRowCell" office:value-type="string">
            <text:p text:style-name="Table_20_Contents">Кто ответственный за реализацию этого проекта?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АО «МКЖД»</text:p>
          </table:table-cell>
        </table:table-row>
        <table:table-row>
          <table:table-cell table:style-name="TableRowCell" office:value-type="string">
            <text:p text:style-name="Table_20_Contents">В связи с кризисом этот проект не затянется на долгие года?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Финансирование 1-ой очереди строительства объектов ТПУ выделено в полном объёме.</text:p>
          </table:table-cell>
        </table:table-row>
        <table:table-row>
          <table:table-cell table:style-name="TableRowCell" office:value-type="string">
            <text:p text:style-name="Table_20_Contents">Кроме планировочной схемы, есть какие-то визуализации, 3Д проекты, макет ТПУ?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Макеты ТПУ возможно увидеть на выставках, в которых принимает участие АО «МКЖД».</text:p>
          </table:table-cell>
        </table:table-row>
        <table:table-row>
          <table:table-cell table:style-name="TableRowCell" office:value-type="string">
            <text:p text:style-name="Table_20_Contents">В районе Нефтемаслозавода под железнодорожным мостом необходимо расширение дороги хотя бы на 1-2 полосы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Принято к сведению</text:p>
          </table:table-cell>
        </table:table-row>
        <table:table-row>
          <table:table-cell table:style-name="TableRowCell" office:value-type="string">
            <text:p text:style-name="Table_20_Contents">Какие сроки строительства ТПУ и новой платформы «Северянин».</text:p>
          </table:table-cell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Строительство первой очереди ТПУ «Ярославская» будет завершено в III-ем квартале 2016 года. Срок строительства платформы «Северянин» не определён.</text:p>
          </table:table-cell>
        </table:table-row>
        <table:table-row>
          <table:table-cell table:style-name="TableRowCell" office:value-type="string">
            <text:p text:style-name="Table_20_Contents">ТПУ будет увязано с планируемым строительством Северо-Западной хорды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ТПУ «Ярославская» увязана со строительством Северо-Восточной хорды.</text:p>
          </table:table-cell>
        </table:table-row>
        <table:table-row>
          <table:table-cell table:style-name="TableRowCell" office:value-type="string">
            <text:p text:style-name="Table_20_Contents">Предполагается ли расширение Ростокинского путепровода, сей час это очень узкое место «бутылочное горлышко» и постоянные пробки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Расширение Проспекта Мира под путепроводом МКЖД в рамках ППТ ТПУ «Ярославская» не предусмотрено.</text:p>
          </table:table-cell>
        </table:table-row>
        <table:table-row>
          <table:table-cell table:style-name="TableRowCell" office:value-type="string">
            <text:p text:style-name="Table_20_Contents">На Ярославском шоссе по утрам в сторону центра образуются постоянные пробки из-за сужения дороги под железнодорожным мостом. Прошу запланировать работы по расширению дороги.</text:p>
          </table:table-cell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Заказчику рассмотреть данное предложение.</text:p>
          </table:table-cell>
        </table:table-row>
        <table:table-row>
          <table:table-cell table:style-name="TableRowCell" office:value-type="string">
            <text:p text:style-name="Table_20_Contents">При строительстве ТПУ необходимо в первую очередь обустроить подходы к строящейся  платформе «Ярославская» и существующей платформе «Северянин»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Принято к сведению</text:p>
          </table:table-cell>
        </table:table-row>
        <table:table-row>
          <table:table-cell table:style-name="TableRowCell" office:value-type="string">
            <text:p text:style-name="Table_20_Contents">Как часто будут ходить поезда?  Сохранятся ли льготы на оплату проезда?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Все льготы, действующие на городском транспорте города Москвы, сохраняются и на МКЖД.</text:p>
            <text:p text:style-name="Table_20_Contents">Интервал в час пик составит до 6 минут. В утренние и вечерние часы возможно увеличение интервала.</text:p>
          </table:table-cell>
        </table:table-row>
        <table:table-row>
          <table:table-cell table:style-name="TableRowCell" office:value-type="string">
            <text:p text:style-name="Table_20_Contents">Какие сетевые магазины планируется разместить в торговом комплексе?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Данный вопрос ППТ ТПУ «Ярославская» не прорабатывался.</text:p>
          </table:table-cell>
        </table:table-row>
        <table:table-row>
          <table:table-cell table:style-name="TableRowCell" office:value-type="string">
            <text:p text:style-name="Table_20_Contents">ТПУ и торговый комплекс  станут притяжением для автотранспорта. Необходимо увеличить число парковочных мест на территории ТПУ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Принято к сведению.</text:p>
          </table:table-cell>
        </table:table-row>
        <table:table-row>
          <table:table-cell table:style-name="TableRowCell" office:value-type="string">
            <text:p text:style-name="Table_20_Contents">Строительство ТПУ создаст дополнительную нагрузку на Ярославское шоссе и проспект Мира. Из-за сужения дороги под ж/д мостом на  Ярославском шоссе постоянные пробки. Необходимо до строительства ТПУ реконструировать ж/д мост и расширить дорогу под ним.</text:p>
          </table:table-cell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Заказчику рассмотреть данное предложение.</text:p>
          </table:table-cell>
        </table:table-row>
        <table:table-row>
          <table:table-cell table:style-name="TableRowCell" office:value-type="string">
            <text:p text:style-name="Table_20_Contents">На территории Ярославского района практически нет спортивных объектов. Предлагаю рассмотреть возможность размещения на территории ТПУ  физкультурного комплекса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Заказчику рассмотреть данное предложение.</text:p>
          </table:table-cell>
        </table:table-row>
        <table:table-row>
          <table:table-cell table:style-name="TableRowCell" office:value-type="string">
            <text:p text:style-name="Table_20_Contents">ТПУ и подвижной состав будут адаптированы для инвалидов?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Не только подвижной состав, но и инфраструктура объектов ТПУ разрабатывалась с учётом удобства для маломобильных групп населения.</text:p>
          </table:table-cell>
        </table:table-row>
        <table:table-row>
          <table:table-cell table:style-name="TableRowCell" office:value-type="string">
            <text:p text:style-name="Table_20_Contents">В связи с ежегодным увеличением количества автотранспорта в городе Москве считаю необходимым на перспективу увеличить число парковочных мест на территории ТПУ. Необходимо очень внимательно отнестись к разработке  схемы организации дорожного движения  на территории ТПУ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Принято к сведению.</text:p>
          </table:table-cell>
        </table:table-row>
        <table:table-row>
          <table:table-cell table:style-name="TableRowCell" office:value-type="string">
            <text:p text:style-name="Table_20_Contents">В какие сроки планируется демонтировать Нефтемаслозавод и автостоянку?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Сроки вывода МНМЗ ещё не определены.</text:p>
          </table:table-cell>
        </table:table-row>
        <table:table-row>
          <table:table-cell table:style-name="TableRowCell" office:value-type="string">
            <text:p text:style-name="Table_20_Contents">После строительства ТПУ и пуска поездов по МКЖД изменятся ли маршруты автобусов и маршруток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По проекту маршрутизации ТПУ «Ярославская» выполненным по заказу АО «МКЖД» ГУП «МосгортрансНИИпроекту» изменение маршрутной сети не требуется.</text:p>
          </table:table-cell>
        </table:table-row>
        <table:table-row>
          <table:table-cell table:style-name="TableRowCell" office:value-type="string">
            <text:p text:style-name="Table_20_Contents">Изменится ли движение общественного транспорта на Ярославском шоссе после строительства ТПУ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По проекту маршрутизации ТПУ «Ярославская» выполненным по заказу АО «МКЖД» ГУП «МосгортрансНИИпроекту» изменение маршрутной сети не требуется.</text:p>
          </table:table-cell>
        </table:table-row>
        <table:table-row>
          <table:table-cell table:style-name="TableRowCell" office:value-type="string">
            <text:p text:style-name="Table_20_Contents">Когда будет снесен Нефтемаслозавод?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Сроки вывода МНМЗ не определены.</text:p>
          </table:table-cell>
        </table:table-row>
        <table:table-row>
          <table:table-cell table:style-name="TableRowCell" office:value-type="string">
            <text:p text:style-name="Table_20_Contents">Нужно увеличить количество парковочных мест на территории ТПУ. Транспорта с каждым годом все больше и больше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Заказчику рассмотреть данное предложение.</text:p>
          </table:table-cell>
        </table:table-row>
        <table:table-row>
          <table:table-cell table:style-name="TableRowCell" office:value-type="string">
            <text:p text:style-name="Table_20_Contents">Когда начнется строительство ТПУ, вывод Нефтемаслозавода и автостоянки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Сроки вывода МНМЗ не определены.</text:p>
            <text:p text:style-name="Table_20_Contents">Срок 1-ой очереди строительства технологической связи ТПУ «Ярославская» III-й квартал 2016 года.</text:p>
          </table:table-cell>
        </table:table-row>
        <table:table-row>
          <table:table-cell table:style-name="TableRowCell" office:value-type="string">
            <text:p text:style-name="Table_20_Contents">ТПУ будут пользоваться не только жители ближайших районов, но и жители Подмосковья. Хватит ли для всех парковочных мест?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Основная цель строительства ТПУ создание удобной связи между городским транспортом. В рамках ППТ ТПУ «Ярославская» жителям Москвы и Подмосковья будут предложены пересадки на МКЖД, НГПТ и Ярославское направление железной дороги.</text:p>
          </table:table-cell>
        </table:table-row>
        <table:table-row>
          <table:table-cell table:style-name="TableRowCell" office:value-type="string">
            <text:p text:style-name="Table_20_Contents">Движение поездов по ж/д планируют запустить осенью этого года, но ТПУ к этому времени еще не построят. Как будут проходить пассажиры от платформы «Ярославская» к платформе «Северянин» или на проспект Мира в период строительства ТПУ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Строительство 1-ой очереди технологической связи ТПУ «Ярославская» будет завершено в III-ем квартале 2016 года. Пешеходная связь будет реализована в рамках благоустройства прилегающей территории.</text:p>
          </table:table-cell>
        </table:table-row>
        <table:table-row>
          <table:table-cell table:style-name="TableRowCell" office:value-type="string">
            <text:p text:style-name="Table_20_Contents">С проектом согласен, только надо уменьшить этажность гостиницы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Принято к сведению</text:p>
          </table:table-cell>
        </table:table-row>
        <table:table-row>
          <table:table-cell table:style-name="TableRowCell" office:value-type="string">
            <text:p text:style-name="Table_20_Contents">Против проекта. Вызывает опасения, что в этих гостиницах будут жить непонятные личности. Нарушится экология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Принято к сведению</text:p>
          </table:table-cell>
        </table:table-row>
        <table:table-row>
          <table:table-cell table:style-name="TableRowCell" office:value-type="string">
            <text:p text:style-name="Table_20_Contents">Сделайте бесплатную парковку для жителей, чтобы можно было оставить свою машину и пересесть на электричку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Принято к сведению</text:p>
          </table:table-cell>
        </table:table-row>
        <table:table-row>
          <table:table-cell table:style-name="TableRowCell" office:value-type="string">
            <text:p text:style-name="Table_20_Contents">Предусмотрите побольше зелени. Мы живем в мегаполисе и нам не хватает деревьев, травы. Сделайте парк для жителей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Принято к сведению</text:p>
          </table:table-cell>
        </table:table-row>
        <table:table-row>
          <table:table-cell table:style-name="TableRowCell" office:value-type="string">
            <text:p text:style-name="Table_20_Contents">Продумайте обязательно, остановки для общественного транспорта чтобы нам было удобно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Принято к сведению</text:p>
          </table:table-cell>
        </table:table-row>
        <table:table-row>
          <table:table-cell table:style-name="TableRowCell" office:value-type="string">
            <text:p text:style-name="Table_20_Contents">Против сноса гаражей. Вы этой стройкой пробки не уберете, а еще больше их сделаете. Зачем расширяли Ярославку? Против застройки этой территории.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Принято к сведению</text:p>
          </table:table-cell>
        </table:table-row>
      </table:table>
      <text:p text:style-name="First_20_paragraph"><text:span text:style-name="T1"> </text:span></text:p>
      <text:p text:style-name="Text_20_body"><text:span text:style-name="T1"> </text:span></text:p>
      <text:p text:style-name="Text_20_body"> </text:p>
      <text:p text:style-name="Text_20_body"><text:span text:style-name="T1">Выводы и рекомендации Окружной комиссии по проведению публичных слушаний:</text:span></text:p>
      <text:p text:style-name="Text_20_body"><text:span text:style-name="T1"> </text:span></text:p>
      <text:p text:style-name="Text_20_body">1. Считать, что публичные слушания по проекту планировки территории транспортно-пересадочного узла (ТПУ) «Ярославская» проведены в соответствии с градостроительным законодательством.</text:p>
      <text:p text:style-name="Text_20_body">2. Одобрить проект планировки территории транспортно-пересадочного узла (ТПУ) «Ярославская».</text:p>
      <text:p text:style-name="Text_20_body">3. При доработке проекта считать целесообразным учесть следующее:</text:p>
      <text:p text:style-name="Text_20_body">а) предусмотреть увеличение количества парковочных мест;</text:p>
      <text:p text:style-name="Text_20_body">б) предусмотреть организацию зеленых зон;</text:p>
      <text:p text:style-name="Text_20_body">в) предусмотреть реконструкцию железно-дорожного путепровода Московской кольцевой железной дороги на пересечении с проспектом Мира, предусмотреть уширение проезжей части проспекта Мира под путепроводом;</text:p>
      <text:p text:style-name="Text_20_body"> </text:p>
      <text:p text:style-name="Text_20_body"><text:span text:style-name="T1">Подписи членов комиссии на оригинале. </text:span></text:p>
      <text:p text:style-name="Text_20_body"> </text:p>
      <text:p text:style-name="Text_20_body"><text:line-break/></text:p>
      <text:p text:style-name="Text_20_body">Адрес страницы: <text:a xlink:type="simple" xlink:href="http://yaroslavsky.mos.ru/public-hearings/detail/3003242.html" office:name=""><text:span text:style-name="Definition">http://yaroslavsky.mos.ru/public-hearings/detail/3003242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1T00:07:57Z</meta:creation-date>
    <dc:date>2023-09-21T00:07:57Z</dc:date>
  </office:meta>
</office:document-meta>
</file>