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ярославского-района-расскажут-какое-блюдо-станет-главным-на-их-новогоднем-столе"/>Жители Ярославского района расскажут, какое блюдо станет главным на их новогоднем столе<text:bookmark-end text:name="жители-ярославского-района-расскажут-какое-блюдо-станет-главным-на-их-новогоднем-столе"/></text:h>
      <text:p text:style-name="First_20_paragraph">30.12.2016</text:p>
      <text:p text:style-name="Text_20_body"><text:span text:style-name="T1">Новый опрос стартовал на сайте районной интернет-газеты «Ярославский вестник». Читателям предстоит назвать главное блюдо, которым они украсят свой новогодний стол. Принять участие в голосовании могут все желающие.</text:span></text:p>
      <text:p text:style-name="Text_20_body">Вариантов ответа 10. Респондентам предлагаются на выбор: салат «Оливье»; винегрет; бутерброды с икрой; фруктовый салат; заливная рыба; холодец; гусь, начиненный гречневой кашей; утка с яблоками; салат с крабовыми палочками. Отдельный вариант предусмотрен для тех, кто никогда не накрывает новогодний стол.</text:p>
      <text:p text:style-name="Text_20_body">— За новогодним столом у нас традиционно собирается вся наша большая семья, а главное блюдо — холодец. Жена готовит его по особому рецепту, им поделилась моя покойная мама, — рассказал Станислав Прохоров с улицы Егора Абакумова.</text:p>
      <text:p text:style-name="Text_20_body">Участие в опросе анонимное. Выбирать вариант ответа можно несколько раз.<text:line-break/>Сайт газеты gazeta-yaroslavsky.ru.<text:line-break/>(иг)</text:p>
      <text:p text:style-name="Text_20_body"><text:line-break/></text:p>
      <text:p text:style-name="Text_20_body">Адрес страницы: <text:a xlink:type="simple" xlink:href="http://yaroslavsky.mos.ru/presscenter/news/detail/4568981.html" office:name=""><text:span text:style-name="Definition">http://yaroslavsky.mos.ru/presscenter/news/detail/456898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6T03:18:16Z</meta:creation-date>
    <dc:date>2024-01-16T03:18:16Z</dc:date>
  </office:meta>
</office:document-meta>
</file>