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новогодних-каникулах-ряд-учреждений-культуры-в-свао-можно-будет-посетить-бесплатно"/>На новогодних каникулах ряд учреждений культуры в СВАО можно будет посетить бесплатно<text:bookmark-end text:name="на-новогодних-каникулах-ряд-учреждений-культуры-в-свао-можно-будет-посетить-бесплатно"/></text:h>
      <text:p text:style-name="First_20_paragraph">29.12.2016</text:p>
      <text:p text:style-name="Text_20_body"><text:span text:style-name="T1">Расположенные на северо-востоке столицы Мемориальный дом-музей академика Сергея Королева, Музей космонавтики, Выставочный центр «Рабочий и колхозница» и выставочный зал «Ростокино» откроют свои двери для бесплатного посещения во время новогодних праздников со 2 по 8 января. Об этом сообщил портал mos.ru.</text:span></text:p>
      <text:p text:style-name="Text_20_body">«В столице в дни новогодних каникул будут работать более 80 музеев, усадеб и экспозиций. Среди них Музей Москвы, Центральный выставочный зал „Манеж“, Московская усадьба Деда Мороза, Дарвиновский музей, музей-заповедник „Коломенское“ и другие», — отмечается в сообщении.</text:p>
      <text:p text:style-name="Text_20_body">Предварительную регистрацию перед посещением проходить не нужно.<text:line-break/>(иг)</text:p>
      <text:p text:style-name="Text_20_body"><text:line-break/></text:p>
      <text:p text:style-name="Text_20_body">Адрес страницы: <text:a xlink:type="simple" xlink:href="http://yaroslavsky.mos.ru/presscenter/news/detail/4558974.html" office:name=""><text:span text:style-name="Definition">http://yaroslavsky.mos.ru/presscenter/news/detail/4558974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7:33:25Z</meta:creation-date>
    <dc:date>2023-08-15T17:33:25Z</dc:date>
  </office:meta>
</office:document-meta>
</file>