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оохранители-ярославского-района-задержали-подозреваемого-в-ограблении"/>Правоохранители Ярославского района задержали подозреваемого в ограблении<text:bookmark-end text:name="правоохранители-ярославского-района-задержали-подозреваемого-в-ограблении"/></text:h>
      <text:p text:style-name="First_20_paragraph">16.09.2016</text:p>
      <text:p text:style-name="Text_20_body">Участковый из ОМВД Ярославского района задержал на улице Палехской подозреваемого в ограблении москвички 45 лет.</text:p>
      <text:p text:style-name="Text_20_body">По словам пострадавшей, молодой мужчина сначала подсел к ней на скамейку в одном из дворов по Лосевской, а затем выхватил у нее из рук пакет с телефоном и личными вещами и убежал.</text:p>
      <text:p text:style-name="Text_20_body">— После обращения москвички в дежурную часть ОМВД России по Ярославскому району был оперативно начат поиск злоумышленника. Подозреваемого участковому уполномоченному удалось задержать молодого мужчину на Палехской, — пояснила корреспонденту газеты «Ярославский вестник» руководитель пресс-группы УВД по СВАО Карина Ермакова.</text:p>
      <text:p text:style-name="Text_20_body">Подозреваемым в ограблении оказался житель столицы 25 лет. Похищенное частично изъято. Открыто уголовное дело по статье о грабеже.</text:p>
      <text:p text:style-name="Text_20_body">Подозреваемый находится под подпиской о невыезде.<text:line-break/>(вк)</text:p>
      <text:p text:style-name="Text_20_body"><text:line-break/></text:p>
      <text:p text:style-name="Text_20_body">Адрес страницы: <text:a xlink:type="simple" xlink:href="http://yaroslavsky.mos.ru/presscenter/news/detail/3760630.html" office:name=""><text:span text:style-name="Definition">http://yaroslavsky.mos.ru/presscenter/news/detail/3760630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0T13:53:42Z</meta:creation-date>
    <dc:date>2024-08-20T13:53:42Z</dc:date>
  </office:meta>
</office:document-meta>
</file>