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гсу-запланировал-день-открытых-дверей-на-25-сентября"/>МГСУ запланировал день открытых дверей на 25 сентября<text:bookmark-end text:name="мгсу-запланировал-день-открытых-дверей-на-25-сентября"/></text:h>
      <text:p text:style-name="First_20_paragraph">16.09.2016</text:p>
      <text:p text:style-name="Text_20_body">Абитуриентов и их родителей на день открытых дверей пригласил Московский государственный строительный университет (МГСУ).</text:p>
      <text:p text:style-name="Text_20_body">Состоится встреча с руководством вуза 25 сентября с 10.00 в актовом зале.</text:p>
      <text:p text:style-name="Text_20_body">— В фойе для всех желающих пройдет «Ярмарка возможностей». Мы расскажем о строительных отрядах вуза, творческих и спортивных секциях, — пояснила пресс-секретарь МГСУ Эллен Злотникова.</text:p>
      <text:p text:style-name="Text_20_body">Кроме того, в день открытых дверей гостям МГСУ предложат информацию о направлениях обучения, о работе военной кафедры, трудоустройстве выпускников и довузовской подготовке.</text:p>
      <text:p text:style-name="Text_20_body">Адрес МГСУ: Ярославское шоссе, 26. Телефон для справок: 8(495)781-99-88.<text:line-break/>(вк)</text:p>
      <text:p text:style-name="Text_20_body"><text:line-break/></text:p>
      <text:p text:style-name="Text_20_body">Адрес страницы: <text:a xlink:type="simple" xlink:href="http://yaroslavsky.mos.ru/presscenter/news/detail/3758669.html" office:name=""><text:span text:style-name="Definition">http://yaroslavsky.mos.ru/presscenter/news/detail/3758669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30T06:33:46Z</meta:creation-date>
    <dc:date>2024-09-30T06:33:46Z</dc:date>
  </office:meta>
</office:document-meta>
</file>