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ярославского-района-проголосуют-за-мобильные-пункты-вакцинации-у-метро"/>Жители Ярославского района проголосуют за мобильные пункты вакцинации у метро<text:bookmark-end text:name="жители-ярославского-района-проголосуют-за-мобильные-пункты-вакцинации-у-метро"/></text:h>
      <text:p text:style-name="First_20_paragraph">16.09.2016</text:p>
      <text:p text:style-name="Text_20_body">Темой нового опроса, открытого на сайте районной газеты, стало открытие мобильных пунктов вакцинации от гриппа неподалеку от станций метро.</text:p>
      <text:p text:style-name="Text_20_body">Всем желающим предложено проголосовать: прививаться или не прививаться, а если прививаться — то где именно.</text:p>
      <text:p text:style-name="Text_20_body">— Прививаться от гриппа планируем всей семьей в обязательном порядке. И скорее всего, у станции метро «ВДНХ»: очень удобно для таких занятых людей, как мы, — пояснила Зинаида Пахомкина с улицы Палехской.</text:p>
      <text:p text:style-name="Text_20_body">Предложенных вариантов ответа пять. Можно проголосовать за прививку именно в мобильном пункте, только в своей поликлинике или высказаться против вакцинации вообще. Также есть вариант, если необходимая прививка уже сделана, и вариант, который устроит сомневающиеся натуры: «Пока не знаю».</text:p>
      <text:p text:style-name="Text_20_body">Напоминаем, голосование на сайте районной газеты анонимное. Стать респондентом все желающие могут сколько угодно раз.<text:line-break/>(вк)</text:p>
      <text:p text:style-name="Text_20_body"><text:line-break/></text:p>
      <text:p text:style-name="Text_20_body">Адрес страницы: <text:a xlink:type="simple" xlink:href="http://yaroslavsky.mos.ru/presscenter/news/detail/3758635.html" office:name=""><text:span text:style-name="Definition">http://yaroslavsky.mos.ru/presscenter/news/detail/3758635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2:37:46Z</meta:creation-date>
    <dc:date>2023-05-30T12:37:46Z</dc:date>
  </office:meta>
</office:document-meta>
</file>