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ярославского-района-чаще-покупали-грибы-в-магазинах"/>Жители Ярославского района чаще покупали грибы в магазинах<text:bookmark-end text:name="жители-ярославского-района-чаще-покупали-грибы-в-магазинах"/></text:h>
      <text:p text:style-name="First_20_paragraph">15.09.2016</text:p>
      <text:p text:style-name="Text_20_body">Опрос районной газеты «Ярославский вестник» по способам заготовки грибов позволяет сделать вывод, что чаще всего жители района покупают шампиньоны, вешенки и прочие виды этого деликатеса в магазинах.</text:p>
      <text:p text:style-name="Text_20_body">По крайней мере, 52 процента участников опроса поддержали именно такой вариант.</text:p>
      <text:p text:style-name="Text_20_body">— По-моему мнению, даже если отъехать подальше от Москвы, нет уверенности, что грибы будут достаточно качественными. Я предпочитаю проверенных производителей, — пояснил Алексей Морозов с улицы Егора Абакумова.</text:p>
      <text:p text:style-name="Text_20_body">Предпочитают самостоятельно собирать грибы во время поездок в деревню 37 процентов опрошенных. А вот девять процентов участников опроса вообще никогда не покупают и не собирают грибов, потому что у них в семье этот деликатес никто не ест.</text:p>
      <text:p text:style-name="Text_20_body">Аутсайдерами опроса оказались два мнения. Всего два процента жителей района признались в том, что по-прежнему рискуют покупать грибы на стихийных рынках. А вот те, у кого в семье имеется собственный грибник, от участия в опросе воздержались: за такой вариант никто не проголосовал.<text:line-break/>(вк)</text:p>
      <text:p text:style-name="Text_20_body"><text:line-break/></text:p>
      <text:p text:style-name="Text_20_body">Адрес страницы: <text:a xlink:type="simple" xlink:href="http://yaroslavsky.mos.ru/presscenter/news/detail/3753801.html" office:name=""><text:span text:style-name="Definition">http://yaroslavsky.mos.ru/presscenter/news/detail/375380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7T13:38:38Z</meta:creation-date>
    <dc:date>2024-01-27T13:38:38Z</dc:date>
  </office:meta>
</office:document-meta>
</file>