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медклассов-школ-свао-освоят-современное-оборудование"/>Ученики медклассов школ СВАО освоят современное оборудование<text:bookmark-end text:name="ученики-медклассов-школ-свао-освоят-современное-оборудование"/></text:h>
      <text:p text:style-name="First_20_paragraph">15.09.2016</text:p>
      <text:p text:style-name="Text_20_body">Подготовка будущих врачей на базе медицинских классов московских школ станет намного выше: в образовательные учреждения поставили самое современное врачебное оборудование.</text:p>
      <text:p text:style-name="Text_20_body">В Северо-Восточном округе имеются медицинские классы, к примеру, в школе № № 1539 и 62, Центре образования «Школа здоровья» № 287 имени Сергея Годовикова, в гимназии № 1506.</text:p>
      <text:p text:style-name="Text_20_body">А в школе № 1447 Северного округа, после того как привезли оборудование, провели презентацию для журналистов, показали возможности новой техники.</text:p>
      <text:p text:style-name="Text_20_body">— Ребята, которые мечтают о профессии врача, смогут со школьной скамьи получить представление о работе в клинике. Еще недавно о таком оборудовании мы даже не мечтали, — пояснила представителям прессы учитель биологии школы № 1474 Ирина Сагаева.</text:p>
      <text:p text:style-name="Text_20_body">Среди оборудования, которым оснастили медицинские классы, имеются тонометры для измерения давления, настоящее чудо техники — световые микроскопы и даже манекены из полимерной резины. Эти большие куклы позволят школьникам не только детально отработать спасение человека, но и подскажут, как лучше поступить, если дети делают что-то неправильно.<text:line-break/>(вк)</text:p>
      <text:p text:style-name="Text_20_body"><text:line-break/></text:p>
      <text:p text:style-name="Text_20_body">Адрес страницы: <text:a xlink:type="simple" xlink:href="http://yaroslavsky.mos.ru/presscenter/news/detail/3753768.html" office:name=""><text:span text:style-name="Definition">http://yaroslavsky.mos.ru/presscenter/news/detail/3753768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3T04:41:07Z</meta:creation-date>
    <dc:date>2023-11-13T04:41:07Z</dc:date>
  </office:meta>
</office:document-meta>
</file>