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втопатруль-омвд-по-ярославскому-району-задержал-иностранца"/>Автопатруль ОМВД по Ярославскому району задержал иностранца<text:bookmark-end text:name="автопатруль-омвд-по-ярославскому-району-задержал-иностранца"/></text:h>
      <text:p text:style-name="First_20_paragraph">15.09.2016</text:p>
      <text:p text:style-name="Text_20_body">Гражданина одной из стран ближнего зарубежья оперативно задержали сотрудники автопатруля ОМВД по Ярославскому району.</text:p>
      <text:p text:style-name="Text_20_body">Мужчиной, оказывается, интересовались правоохранительные органы — он находился в федеральном розыске.</text:p>
      <text:p text:style-name="Text_20_body">— Иностранный подданный подозревается в совершении преступления по статье об управлении автомобилем в нетрезвом состоянии, — пояснила руководитель пресс-группы УВД по СВАО Карина Ермакова.</text:p>
      <text:p text:style-name="Text_20_body">Инициатор розыска, по словам Ермаковой, уведомлен.</text:p>
      <text:p text:style-name="Text_20_body">Напомним, недавно участковый уполномоченный ОМВД по Ярославскому району при личном досмотре обнаружил у москвича 32 лет порошок неизвестного происхождения. После проведения экспертизы выяснилось, что порошок содержал наркотик — гашиш. Возбуждено уголовное дело.<text:line-break/>(вк)</text:p>
      <text:p text:style-name="Text_20_body"><text:line-break/></text:p>
      <text:p text:style-name="Text_20_body">Адрес страницы: <text:a xlink:type="simple" xlink:href="http://yaroslavsky.mos.ru/presscenter/news/detail/3750779.html" office:name=""><text:span text:style-name="Definition">http://yaroslavsky.mos.ru/presscenter/news/detail/3750779.html</text:span></text:a></text:p>
      <text:p text:style-name="Text_20_body"><text:a xlink:type="simple" xlink:href="http://yaroslavsky.mos.ru" office:name=""><text:span text:style-name="Definition">Управа Яросла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2-15T09:30:38Z</meta:creation-date>
    <dc:date>2023-12-15T09:30:38Z</dc:date>
  </office:meta>
</office:document-meta>
</file>