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столицы-понравилось-кататься-на-мцк"/>Жителям столицы понравилось кататься на МЦК<text:bookmark-end text:name="жителям-столицы-понравилось-кататься-на-мцк"/></text:h>
      <text:p text:style-name="First_20_paragraph">14.09.2016</text:p>
      <text:p text:style-name="Text_20_body">В День города открылось движение на Московском центральном кольце (МЦК).</text:p>
      <text:p text:style-name="Text_20_body">Жители столицы теперь могут прокатиться по родному городу на комфортабельных поездах. Многие пассажиры после поездки по МЦК делятся впечатлениями и фотографиями в соцсетях.</text:p>
      <text:p text:style-name="Text_20_body">— Я проехал от «Ростокина» до «Шоссе Энтузиастов», где живут мои родственники, а потом обратно. Поездкой остался доволен — «Ласточка» домчала вмиг, а раньше приходилось добираться в те края со многими пересадками, — рассказал Иван Пахомов с Ярославского шоссе.</text:p>
      <text:p text:style-name="Text_20_body">Очевидцы отмечают переполненные вагоны МЦК. Первый месяц на Кольце действует бесплатный проезд. Дополнительным удобством стали аудиоэкскурсии, и пассажиры с удовольствием изучают родной город, слушая рассказ диктора о достопримечательностях мегаполиса, мимо которых проезжают.<text:line-break/>(вк)</text:p>
      <text:p text:style-name="Text_20_body"><text:line-break/></text:p>
      <text:p text:style-name="Text_20_body">Адрес страницы: <text:a xlink:type="simple" xlink:href="http://yaroslavsky.mos.ru/presscenter/news/detail/3744564.html" office:name=""><text:span text:style-name="Definition">http://yaroslavsky.mos.ru/presscenter/news/detail/374456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1T09:53:54Z</meta:creation-date>
    <dc:date>2024-01-21T09:53:54Z</dc:date>
  </office:meta>
</office:document-meta>
</file>