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лены-молодежной-палаты-ярославского-района-поздравили-детей-в-день-города"/>Члены Молодежной палаты Ярославского района поздравили детей в День города<text:bookmark-end text:name="члены-молодежной-палаты-ярославского-района-поздравили-детей-в-день-города"/></text:h>
      <text:p text:style-name="First_20_paragraph">14.09.2016</text:p>
      <text:p text:style-name="Text_20_body"><text:span text:style-name="T1">Праздничная программа, посвященная Дню города, прошла на аллее у гипермаркета «Наш» на Ярославском шоссе, 54.</text:span></text:p>
      <text:p text:style-name="Text_20_body">Участие в проведении программы приняли и активисты Молодежной палаты.</text:p>
      <text:p text:style-name="Text_20_body">— Во время мастер-классов, игр и конкурсов молодые парламентарии в костюмах сказочных героев поздравляли детей с праздником, — пояснила начальник отдела по организации работы с населением управы Ярославского района Марина Смольникова.</text:p>
      <text:p text:style-name="Text_20_body">В общей сложности в Ярославском районе было проведено порядка двух десятков праздников, посвященных Дню города. В них приняли участие, помимо спортивно-досугового центра «Виктория», также образовательные учреждения района, библиотека и некоммерческие организации.<text:line-break/>(вк)</text:p>
      <text:p text:style-name="Text_20_body"><text:line-break/></text:p>
      <text:p text:style-name="Text_20_body">Адрес страницы: <text:a xlink:type="simple" xlink:href="http://yaroslavsky.mos.ru/presscenter/news/detail/3743294.html" office:name=""><text:span text:style-name="Definition">http://yaroslavsky.mos.ru/presscenter/news/detail/374329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4T01:44:43Z</meta:creation-date>
    <dc:date>2024-01-24T01:44:43Z</dc:date>
  </office:meta>
</office:document-meta>
</file>