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следствия-ночного-урагана-в-ярославском-районе-убрали-к-10-часам-утра"/>Последствия ночного урагана в Ярославском районе убрали к 10 часам утра<text:bookmark-end text:name="последствия-ночного-урагана-в-ярославском-районе-убрали-к-10-часам-утра"/></text:h>
      <text:p text:style-name="First_20_paragraph">14.07.2016</text:p>
      <text:p text:style-name="Text_20_body"><text:span text:style-name="T1">Минувшей ночью Москва пережила редкий по силе удар грозовой стихии. Пронесся ураган и по Ярославскому району. </text:span></text:p>
      <text:p text:style-name="Text_20_body"><text:span text:style-name="T2">– Пострадали более семи десятков деревьев – были обломаны сучья. Кровли домов, к счастью, не пострадали. Хотя ветер был очень сильным: во дворе дома 24, корпус 1 по Ярославскому шоссе сдвинуло с места контейнерную площадку, – сообщила ведущий инженер ГБУ «Жилищник Ярославского района» Ригина Черная. </text:span></text:p>
      <text:p text:style-name="Text_20_body">Как только погода утихла, сразу же в первом часу ночи начались работы по устранению последствий удара стихии. На уборку вышли, по словам Черной, две бригады по распилке, 144 дворника, девять рабочих отдела дорожного хозяйства. </text:p>
      <text:p text:style-name="Text_20_body">Людям помогала техника: три самосвала, два фронтальных погрузчика и один трактор с грузовой тележкой. К шести утра были освобождены все проезды в районе. А в 10 утра последствия ночного урагана в районе были устранены. Сообщить о повреждениях можно по телефону ГБУ «Жилищник Ярославского района»: 8(499)182-48-47. (вк)</text:p>
      <text:p text:style-name="Text_20_body"><text:line-break/></text:p>
      <text:p text:style-name="Text_20_body">Адрес страницы: <text:a xlink:type="simple" xlink:href="http://yaroslavsky.mos.ru/presscenter/news/detail/3344974.html" office:name=""><text:span text:style-name="Definition">http://yaroslavsky.mos.ru/presscenter/news/detail/3344974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1T02:27:19Z</meta:creation-date>
    <dc:date>2024-09-01T02:27:19Z</dc:date>
  </office:meta>
</office:document-meta>
</file>