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музыкально-поэтический-вечер-о-россии-состоится-на-ярославском-шоссе"/>Музыкально-поэтический вечер о России состоится на Ярославском шоссе<text:bookmark-end text:name="музыкально-поэтический-вечер-о-россии-состоится-на-ярославском-шоссе"/></text:h>
      <text:p text:style-name="First_20_paragraph">17.06.2016</text:p>
      <text:p text:style-name="Text_20_body"><text:span text:style-name="T1">Встреча, посвященная Дню России, состоится 17 июня с 14:30 в библиотеке №59 на Ярославском шоссе. Там пройдет музыкально-патриотический вечер «За Россию-Матушку!».</text:span></text:p>
      <text:p text:style-name="P1">— После того, как наши гости стоя, хором споют гимн под караоке, начнется показ музыкальных видеоклипов. Желающие смогут подпеть – заранее распечатанные слова песен будут раздавать каждому на входе, — рассказала корреспонденту газеты «Ярославский вестник» библиотекарь первой категории Татьяна Гордейко.</text:p>
      <text:p text:style-name="First_20_paragraph">Прозвучит песня из репертуара Людмилы Зыкиной «Красно солнышко», проникновенное «Русское поле» и знаменитый марш «Прощание славянки». Затем будет показана видеозапись исполнения Ириной Штерк стихотворения Вероники Тушновой «Вот говорят: Россия».</text:p>
      <text:p text:style-name="Text_20_body">Вниманию гостей библиотеки будет представлена выставка рисунков воспитанников дошкольного отделения школы №1374 с улицы Федоскинской, 4. Кроме того, сотрудники заранее подготовили выставку книг о России.</text:p>
      <text:p text:style-name="Text_20_body"><text:line-break/></text:p>
      <text:p text:style-name="Text_20_body">Адрес страницы: <text:a xlink:type="simple" xlink:href="http://yaroslavsky.mos.ru/presscenter/news/detail/3175611.html" office:name=""><text:span text:style-name="Definition">http://yaroslavsky.mos.ru/presscenter/news/detail/3175611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7T21:07:05Z</meta:creation-date>
    <dc:date>2023-10-17T21:07:05Z</dc:date>
  </office:meta>
</office:document-meta>
</file>