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ярославского-района-сдадут-батарейки-на-вешних-водах"/>Жители Ярославского района сдадут батарейки на Вешних водах<text:bookmark-end text:name="жители-ярославского-района-сдадут-батарейки-на-вешних-водах"/></text:h>
      <text:p text:style-name="First_20_paragraph">12.05.2016</text:p>
      <text:p text:style-name="Text_20_body"><text:span text:style-name="T1">Использованные батарейки лучше всего сдавать в пункты приема, чтобы не загрязнять окружающую среду. В Ярославском районе работают два мобильных пункта ООО «Хартия» по приему вторсырья, где примут, в том числе и батарейки.</text:span></text:p>
      <text:p text:style-name="Text_20_body">Первый из них расположен на улице Вешних вод, владение два, корпус два, строение четыре — там прием ведут по вторникам и субботам с 16.10 до 18.10). В пункте на Ярославском шоссе, 11, сдать отходы можно в понедельник, среду и пятницу с 7.00 до 15.00, в субботу и воскресенье с 9.00 до 17.00.</text:p>
      <text:p text:style-name="Text_20_body">Экологи считают, что выброшенные с обычным мусором использованные батарейки наносят непоправимый вред окружающей среде. Именно поэтому их лучше всего сдавать в специальные пункты.</text:p>
      <text:p text:style-name="Text_20_body"><text:line-break/></text:p>
      <text:p text:style-name="Text_20_body">Адрес страницы: <text:a xlink:type="simple" xlink:href="http://yaroslavsky.mos.ru/presscenter/news/detail/2931472.html" office:name=""><text:span text:style-name="Definition">http://yaroslavsky.mos.ru/presscenter/news/detail/2931472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27T03:50:19Z</meta:creation-date>
    <dc:date>2024-01-27T03:50:19Z</dc:date>
  </office:meta>
</office:document-meta>
</file>