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убушник-обыкновенный-расцветет-на-палехской-17"/>Чубушник обыкновенный расцветет на Палехской, 17<text:bookmark-end text:name="чубушник-обыкновенный-расцветет-на-палехской-17"/></text:h>
      <text:p text:style-name="First_20_paragraph">29.04.2016</text:p>
      <text:p text:style-name="Text_20_body"><text:span text:style-name="T1">Весенние посадки пройдут в Ярославском районе 6 мая. О времени управляющая компания — ГБУ «Жилищник Ярославского района» сообщит дополнительно.</text:span></text:p>
      <text:p text:style-name="Text_20_body">В списке, с которым можно ознакомиться немного ниже заметки, обозначены 14 адресов, по которым пройдут посадки. Всего будет высажено 16 саженцев деревьев и 443 кустарника. В том числе такие породы как спирея, дерен белый, пузыреплодник и кизильник блестящий.</text:p>
      <text:p text:style-name="Text_20_body">Так Ярославское шоссе, 142, украсят три саженца можжевельника, 15 — барбариса туренберга и пять кустиков сирени. На улице Палехской, 17, высадят семь кустов чубушника обыкновенного.</text:p>
      <text:p text:style-name="Text_20_body"><text:line-break/></text:p>
      <text:p text:style-name="Text_20_body">Адрес страницы: <text:a xlink:type="simple" xlink:href="http://yaroslavsky.mos.ru/presscenter/news/detail/2865705.html" office:name=""><text:span text:style-name="Definition">http://yaroslavsky.mos.ru/presscenter/news/detail/2865705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7T06:23:19Z</meta:creation-date>
    <dc:date>2024-01-27T06:23:19Z</dc:date>
  </office:meta>
</office:document-meta>
</file>