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нансовый-оператор-по-коммуналке-в-москве-скоро-поменяется"/>Финансовый оператор по «коммуналке» в Москве скоро поменяется<text:bookmark-end text:name="финансовый-оператор-по-коммуналке-в-москве-скоро-поменяется"/></text:h>
      <text:p text:style-name="First_20_paragraph">27.04.2016</text:p>
      <text:p text:style-name="Text_20_body"><text:span text:style-name="T1">Жители столицы узнали о том, что из-за реорганизации ОАО «Банк Москвы» в едином платежном документе с июня изменится информация о финансовом операторе платежей за жилищно-коммунальные услуги. С 10 мая финансовым оператором системы ЕИРЦ вместо ОАО «Банк Москвы» станет Банк ВТБ.</text:span></text:p>
      <text:p text:style-name="Text_20_body">Известно, что в едином платежном документе в строке «Счет по сбору платежей за ЖКУ и прочие услуги района (название района) будут указаны следующие реквизиты:<text:line-break/>наименование — филиал «Центральный» Банка ВТБ (ПАО);</text:p>
      <text:p text:style-name="Text_20_body">номер корреспондентского счета — 30101810145250000411;</text:p>
      <text:p text:style-name="Text_20_body">номер банковского идентификационного кода (БИК) — 044525411;</text:p>
      <text:p text:style-name="Text_20_body">идентификационный номер налогоплательщика (ИНН) — 7702070139.</text:p>
      <text:p text:style-name="Text_20_body">Обращаем ваше внимание, что единые платежные документы с новыми реквизитами являются подлинными и подлежат своевременной оплате.</text:p>
      <text:p text:style-name="Text_20_body">Будьте внимательны при получении нового единого платежного документа. По всем вопросам обращайтесь в управляющую компанию — ГБУ «Жилищник Ярославского района». Адрес: Ярославское шоссе, 120а. Телефон +7 (499) 182-99-63. Электронная почта: <text:a xlink:type="simple" xlink:href="mailto:Svao-Yar-Gbu@svao.mos.ru" office:name=""><text:span text:style-name="Definition">Svao-Yar-Gbu@svao.mos.ru</text:span></text:a>.</text:p>
      <text:p text:style-name="Text_20_body"><text:line-break/></text:p>
      <text:p text:style-name="Text_20_body">Адрес страницы: <text:a xlink:type="simple" xlink:href="http://yaroslavsky.mos.ru/presscenter/news/detail/2858065.html" office:name=""><text:span text:style-name="Definition">http://yaroslavsky.mos.ru/presscenter/news/detail/2858065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7T07:02:19Z</meta:creation-date>
    <dc:date>2024-01-17T07:02:19Z</dc:date>
  </office:meta>
</office:document-meta>
</file>