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равнодушные-жители-получат-грабли-на-проходчиков"/>Неравнодушные жители получат грабли на Проходчиков<text:bookmark-end text:name="неравнодушные-жители-получат-грабли-на-проходчиков"/></text:h>
      <text:p text:style-name="First_20_paragraph">18.03.2016</text:p>
      <text:p text:style-name="Text_20_body"><text:span text:style-name="T1">Во время встречи главы управы Геннадия Горожанкина с жителями Ярославского района стали известны адреса, по которым все, кто выйдет на субботники нынешней весной, смогут получить инвентарь. Субботники состоятся 16 и 23 апреля. </text:span></text:p>
      <text:p text:style-name="Text_20_body">Инвентарь будут выдавать всем желающим по пяти адресам: на Ярославском шоссе, 16 и 120а, по улице Проходчиков, 12, на улице вешних вод, 6, корпус 2, на улице Палехской, 9, корпус 1. Глава управы призвал жителей дружно выйти на уборку дворов. </text:p>
      <text:p text:style-name="Text_20_body">Особое внимание призвал Горожанкин обратить на соседей, имеющих привычку выбрасывать мусор в окна. Он предложил сообщать адреса нерадивых жителей в управу и пообещал, что с каждым из них будет проведена работа.</text:p>
      <text:p text:style-name="Text_20_body"><text:line-break/></text:p>
      <text:p text:style-name="Text_20_body">Адрес страницы: <text:a xlink:type="simple" xlink:href="http://yaroslavsky.mos.ru/presscenter/news/detail/2616865.html" office:name=""><text:span text:style-name="Definition">http://yaroslavsky.mos.ru/presscenter/news/detail/2616865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5T10:51:45Z</meta:creation-date>
    <dc:date>2024-02-15T10:51:45Z</dc:date>
  </office:meta>
</office:document-meta>
</file>