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ьница-ярославского-района-лишилась-компьютера-из-за-долгов-по-коммуналке"/>Жительница Ярославского района лишилась компьютера из-за долгов по коммуналке<text:bookmark-end text:name="жительница-ярославского-района-лишилась-компьютера-из-за-долгов-по-коммуналке"/></text:h>
      <text:p text:style-name="First_20_paragraph">03.03.2016</text:p>
      <text:p text:style-name="Text_20_body"><text:span text:style-name="T1">Судебные приставы-исполнители Бабушкинского отдела ФССП арестовали на улице Палехской компьютер и плазменный телевизор. А все потому, что хозяева их не аккуратно погашали долги за коммунальные услуги. </text:span></text:p>
      <text:p text:style-name="Text_20_body">Так жительнице одного из домов по этой улице пришлось расстаться к компьютером. Ее долг составлял порядка 800 тысяч рублей. А еще у одной семьи приставы забрали плазму – у хозяев телевизора накопилось долгов более 100 тысяч. </text:p>
      <text:p text:style-name="Text_20_body">Как пояснили приставы, теперь хозяева изъятой техники должны в течение 10 дней заплатить хотя бы часть долга. В противном случае техника будет продана для покрытия долга.</text:p>
      <text:p text:style-name="Text_20_body"><text:line-break/></text:p>
      <text:p text:style-name="Text_20_body">Адрес страницы: <text:a xlink:type="simple" xlink:href="http://yaroslavsky.mos.ru/presscenter/news/detail/2574331.html" office:name=""><text:span text:style-name="Definition">http://yaroslavsky.mos.ru/presscenter/news/detail/257433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1T01:47:04Z</meta:creation-date>
    <dc:date>2023-11-11T01:47:04Z</dc:date>
  </office:meta>
</office:document-meta>
</file>