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ярославском-районе-пройдёт-литературно-музыкальный-вечер-посвящённый-145-летию-со-дня-рождения-ивана-бунина"/>В Ярославском районе пройдёт литературно-музыкальный вечер, посвящённый 145-летию со дня рождения Ивана Бунина<text:bookmark-end text:name="в-ярославском-районе-пройдёт-литературно-музыкальный-вечер-посвящённый-145-летию-со-дня-рождения-ивана-бунина"/></text:h>
      <text:p text:style-name="First_20_paragraph">09.10.2015</text:p>
      <text:p text:style-name="Text_20_body">23 октября 2015 года в 14.30 в библиотеке № 59 по адресу: Ярославское шоссе, 117 состоится литературно-музыкальный вечер "Жемчужина русской литературы"- посвящённый 145-летию со дня рождения Ивана Бунина</text:p>
      <text:p text:style-name="Text_20_body"><text:line-break/></text:p>
      <text:p text:style-name="Text_20_body">Адрес страницы: <text:a xlink:type="simple" xlink:href="http://yaroslavsky.mos.ru/presscenter/news/detail/2215147.html" office:name=""><text:span text:style-name="Definition">http://yaroslavsky.mos.ru/presscenter/news/detail/2215147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4:00:17Z</meta:creation-date>
    <dc:date>2023-05-30T14:00:17Z</dc:date>
  </office:meta>
</office:document-meta>
</file>