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пройдет-vi-городская-выставка-охрана-труда-в-москве-2015"/>В столице пройдет VI городская выставка «Охрана труда в Москве-2015»<text:bookmark-end text:name="в-столице-пройдет-vi-городская-выставка-охрана-труда-в-москве-2015"/></text:h>
      <text:p text:style-name="First_20_paragraph">21.08.2015</text:p>
      <text:p text:style-name="Text_20_body">В рамках выполнения мероприятий по охране труда 2015 года подпрограммы «Развитие рынка труда и содействие занятости населения города Москвы» Государственной программы города Москвы «Стимулирование экономической активности», утвержденной постановлением Правительства Москвы от 01.01.2001 (в ред. от 01.01.2001), с 30 сентября по 2 октября 2015 года в павильоне №2 (зал 4) ЦВК «Экспоцентр» (Краснопресненская набережная, д.14) будет проведена VI городская выставка «Охрана труда в Москве-2015».</text:p>
      <text:p text:style-name="Text_20_body"><text:span text:style-name="T1">Организаторы Выставки:</text:span> Департамент труда и занятости населения города Москвы; Государственное бюджетное учреждение города Москвы «Московский городской центр условий и охраны труда».</text:p>
      <text:p text:style-name="Text_20_body"><text:span text:style-name="T1">Цели Выставки</text:span><text:span text:style-name="T2"> –</text:span> привлечение внимания работодателей и работников отраслевых предприятий, общественных и <text:a xlink:type="simple" xlink:href="http://www.pandia.ru/text/category/politicheskie_organizatcii/" office:name="Политические организации"><text:span text:style-name="Definition">политических организаций</text:span></text:a> к созданию здоровых и безопасных условий труда на рабочих местах. Демонстрация разработок московских научных и промышленных организаций в области обеспечения охраны труда, разработки средств индивидуальной и коллективной защиты, а также распространения положительного опыта работы органов исполнительной власти города Москвы и других организаций по реализации государственной политики в области охраны труда в отраслях экономики города и административных округах города Москвы.</text:p>
      <text:p text:style-name="Text_20_body">Мероприятия Выставки ориентированы на выявление перспективных инновационных разработок в области охраны труда, пропаганду здоровых и безопасных условий труда на рабочих местах.</text:p>
      <text:p text:style-name="Text_20_body">В работе Выставки примут участие городские органы исполнительной власти, органы государственного надзора и контроля, аттестующие организации (организации, осуществляющие специальную оценку условий труда), органы статистики и социального страхования, общественного контроля, научно-исследовательские институты и центры, а также организации, участвующие в обеспечении охраны труда в столице.</text:p>
      <text:p text:style-name="Text_20_body"><text:span text:style-name="T1">Тематические направления выставочной экспозиции:</text:span></text:p>
      <text:p text:style-name="Text_20_body">1. Системы управления охраной труда в отраслевых, функциональных и территориальных органах исполнительной власти города Москвы, государственная деятельность в области управления охраной труда в Москве.</text:p>
      <text:p text:style-name="Text_20_body">2. Индивидуальные и коллективные средства защиты от воздействия опасных и вредоносных факторов на производстве.</text:p>
      <text:p text:style-name="Text_20_body">3. Образование и обучение руководителей и специалистов предприятий города Москвы в различных областях охраны труда.</text:p>
      <text:p text:style-name="Text_20_body">4. Научные инновации в области охраны труда.</text:p>
      <text:p text:style-name="Text_20_body">5. Методики обеспечения охраны труда.</text:p>
      <text:p text:style-name="Text_20_body">6. Государственный и общественный контроль за соблюдением законных прав работников на предприятиях Москвы и нормативных требований охраны труда.</text:p>
      <text:p text:style-name="Text_20_body"><text:span text:style-name="T1">В рамках работы выставки запланировано провести:</text:span></text:p>
      <text:p text:style-name="Text_20_body">· Заседание Межведомственной комиссии по охране труда при Правительстве Москвы (30 сентября, 11.00 – 12.00);</text:p>
      <text:p text:style-name="Text_20_body">· Брифинг для представителей СМИ (30 сентября, 12.00 – 12.30);</text:p>
      <text:p text:style-name="Text_20_body">· Официальное открытие выставки с участием руководителей органов государственной власти, общественных и научных организаций, вручение «Сертификатов доверия работодателю» (30 сентября, 12.30 – 13.00);</text:p>
      <text:p text:style-name="Text_20_body">· Осмотр экспозиции Выставки официальными лицами и гостями, концертная программа (30 сентября, 13.00 – 14.00);</text:p>
      <text:p text:style-name="Text_20_body">· Регистрация участников семинара (30 сентября, 14.30 – 15.00);</text:p>
      <text:p text:style-name="Text_20_body">· Семинары:</text:p>
      <text:p text:style-name="Text_20_body">1. Актуальные проблемы обеспечения сертифицированными средствами индивидуальной защиты работников организаций города Москвы</text:p>
      <text:p text:style-name="Text_20_body">2. Новые правила по охране труда при работе на высоте (30 сентября, 15.00 – 16.30);</text:p>
      <text:p text:style-name="Text_20_body">· Презентации органов исполнительной власти города Москвы, органов государственного надзора и контроля, аттестующих организаций города, органов статистики и социального страхования, общественного контроля, научно-исследовательских институтов и центров, а также организаций, участвующих в обеспечении охраны труда в столице (30 сентября, 14.00 – 18.00);</text:p>
      <text:p text:style-name="Text_20_body">· Регистрация участников семинара (1 октября, 10.00 – 10.30);</text:p>
      <text:p text:style-name="Text_20_body">· Семинары:</text:p>
      <text:p text:style-name="Text_20_body">1. О совершенствовании трудового законодательстве в сфере охраны труда</text:p>
      <text:p text:style-name="Text_20_body">2. Актуальные вопросы проведения специальной оценки условий труда в организациях города (1 октября, 10.30 – 12.00);</text:p>
      <text:p text:style-name="Text_20_body">· Презентация организаций - членов Ассоциации СИЗ (1 октября, 12.00 – 13.30);</text:p>
      <text:p text:style-name="Text_20_body">· Регистрация участников семинара (1 октября, 12.00 – 13.30);</text:p>
      <text:p text:style-name="Text_20_body">· Семинары:</text:p>
      <text:p text:style-name="Text_20_body">1. Особенности специальной оценки условий труда на рабочих местах некоторых категорий медицинских работников</text:p>
      <text:p text:style-name="Text_20_body">2. Специфика проведения специальной оценки условий труда спортивных тренеров и профессиональных спортсменов (1 октября, 14.00 – 15.30);</text:p>
      <text:p text:style-name="Text_20_body">· Регистрация участников семинара (2 октября, 10.00 – 10.30);</text:p>
      <text:p text:style-name="Text_20_body">· Семинар:</text:p>
      <text:p text:style-name="Text_20_body">Трудовой договор как правовая основа взаимоотношений с работником</text:p>
      <text:p text:style-name="Text_20_body">(2 октября, 10.30 – 12.00);</text:p>
      <text:p text:style-name="Text_20_body">· Официальное закрытие выставки с участием руководителей органов государственной власти федерального и регионального уровней, общественных и научных организаций, вручение участникам выставки дипломов (2 октября, 12.00 – 14.00);</text:p>
      <text:p text:style-name="Text_20_body"><text:span text:style-name="T1">Дополнительную информацию об участии в Выставке можно получить:</text:span></text:p>
      <text:p text:style-name="Text_20_body"><text:bookmark text:name="id__GoBack"/>Департамент труда и занятости населения города Москвы,</text:p>
      <text:p text:style-name="Text_20_body">Телефон/факс: (499) 975-28-07</text:p>
      <text:p text:style-name="Text_20_body">ГБУ города Москвы «Московский городской центр условий и охраны труда», Телефон/факс: (499) 237-02-19;</text:p>
      <text:p text:style-name="Text_20_body">E-mail: <text:a xlink:type="simple" xlink:href="mailto:info@mcot.ru" office:name=""><text:span text:style-name="Definition">info@mcot.ru</text:span></text:a></text:p>
      <text:p text:style-name="Text_20_body"> </text:p>
      <text:p text:style-name="Text_20_body">ООО «Волон»,</text:p>
      <text:p text:style-name="Text_20_body">Телефон: (499) 973-49-90, (919) 993-90-01;</text:p>
      <text:p text:style-name="Text_20_body">E-mail: <text:a xlink:type="simple" xlink:href="file:///C:/Users/Os/Downloads/info@trudexpo.ru" office:name=""><text:span text:style-name="Definition">info@trudexpo.ru</text:span></text:a>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yaroslavsky.mos.ru/presscenter/news/detail/2090903.html" office:name=""><text:span text:style-name="Definition">http://yaroslavsky.mos.ru/presscenter/news/detail/209090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23:35:04Z</meta:creation-date>
    <dc:date>2023-09-20T23:35:04Z</dc:date>
  </office:meta>
</office:document-meta>
</file>