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ммкц-на-ярославке-представят-новую-выставку"/>В ММКЦ на Ярославке представят новую выставку<text:bookmark-end text:name="в-ммкц-на-ярославке-представят-новую-выставку"/></text:h>
      <text:p text:style-name="First_20_paragraph">15.07.2024</text:p>
      <text:p text:style-name="Text_20_body"><text:span text:style-name="T1">15.07.2024. В Московском многофункциональном культурном центре (ММКЦ) 16 июля откроется новая выставка фоторабот «BREHT» - это серия фотографий, обработанных в одной арт-стилистике. Об этом сообщается на сайте культурного учреждения.</text:span></text:p>
      <text:p text:style-name="Text_20_body"><text:line-break/></text:p>
      <text:p text:style-name="Text_20_body">«Все фото сделаны во время живого исполнения спектакля «Добрый человек из Сычуани», на работах изображены артисты, исполняющие роли из пьесы немецкого драматурга Бертольда Брехта, и каждая фотография заключает в себе метафору смазанного восприятия, именно поэтому у каждой из них нарочито сбитая фокусировка и резкость, что создаёт ощущение «неясности» изображения. Все герои спектакля отражают двойственность личности, и именно это постарались запечатлеть в своих работах фотографы Александра Белкина и Варвара Нагаева», – говорится в сообщении.</text:p>
      <text:p text:style-name="Text_20_body"><text:line-break/></text:p>
      <text:p text:style-name="Text_20_body">Вход свободный. Адрес ММКЦ: Ярославское шоссе, 124.</text:p>
      <text:p text:style-name="Text_20_body"><text:line-break/></text:p>
      <text:p text:style-name="Text_20_body">Адрес страницы: <text:a xlink:type="simple" xlink:href="http://yaroslavsky.mos.ru/presscenter/news/detail/12477357.html" office:name=""><text:span text:style-name="Definition">http://yaroslavsky.mos.ru/presscenter/news/detail/12477357.html</text:span></text:a></text:p>
      <text:p text:style-name="Text_20_body"><text:a xlink:type="simple" xlink:href="http://yaroslavsky.mos.ru" office:name=""><text:span text:style-name="Definition">Управа Яросла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7-15T09:57:01Z</meta:creation-date>
    <dc:date>2024-07-15T09:57:01Z</dc:date>
  </office:meta>
</office:document-meta>
</file>