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густа-на-базе-фока-в-нп-лосиный-остров-прошел-молодежный-турнир-под-девизом-молодежь-за-спорт-и-здоровый-образ-жизни"/>27 августа на базе ФОКа в НП «Лосиный остров» прошел Молодежный турнир под девизом: «Молодежь за спорт и здоровый образ жизни!»<text:bookmark-end text:name="августа-на-базе-фока-в-нп-лосиный-остров-прошел-молодежный-турнир-под-девизом-молодежь-за-спорт-и-здоровый-образ-жизни"/></text:h>
      <text:p text:style-name="First_20_paragraph">28.08.2024</text:p>
      <text:p text:style-name="Text_20_body">С целью привлечения молодежи к спорту, формирования моды на здоровый образ жизни Молодежной палатой Ярославского района был инициирован турнир по настольному теннису. Соревнования были организованы 27 августа на базе ФОКа в НП «Лосиный остров» при поддержке управы Ярославского района и некоммерческих организаций.<text:line-break/>Молодежный турнир прошел под девизом: «Молодежь за спорт<text:line-break/>и здоровый образ жизни!». Все участники получили грамоты, подарки, заряд бодрости и хорошего настроения. Но главное, что всех объединило- это желание поддерживать и продвигать активный образ жизни. Здоровая молодежь-здоровое поколение!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540373.html" office:name=""><text:span text:style-name="Definition">http://yaroslavsky.mos.ru/directions-of-work/social-sphere/semeynaya-i-molodyezhnaya-politika/detail/12540373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9T10:30:22Z</meta:creation-date>
    <dc:date>2024-08-29T10:30:22Z</dc:date>
  </office:meta>
</office:document-meta>
</file>