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базе-дц-феникс-прошло-мероприятие-посвященное-дню-российской-почты."/>15.07.2024 На базе ДЦ "Феникс" прошло мероприятие, посвященное Дню российской почты.<text:bookmark-end text:name="на-базе-дц-феникс-прошло-мероприятие-посвященное-дню-российской-почты."/></text:h>
      <text:p text:style-name="First_20_paragraph">15.07.2024</text:p>
      <text:p text:style-name="Text_20_body">15.07.2024 На базе ДЦ "Феникс" по адресу: Ярославское ш. д.22 корп. 2 прошло мероприятие, посвященное Дню российской почты. Педагоги центра рассказали ребятам об истории и традициях праздника, а затем дети написали письма трогательные письма участникам СВО. Добрые слова, напутствия, приветы и заветные желания детей подбодрят наших защитников, что так важно для наших солдат на передовой!</text:p>
      <text:p text:style-name="Text_20_body"><text:line-break/></text:p>
      <text:p text:style-name="Text_20_body">Адрес страницы: <text:a xlink:type="simple" xlink:href="http://yaroslavsky.mos.ru/directions-of-work/social-sphere/semeynaya-i-molodyezhnaya-politika/detail/12478041.html" office:name=""><text:span text:style-name="Definition">http://yaroslavsky.mos.ru/directions-of-work/social-sphere/semeynaya-i-molodyezhnaya-politika/detail/12478041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1T00:18:04Z</meta:creation-date>
    <dc:date>2025-02-21T00:18:04Z</dc:date>
  </office:meta>
</office:document-meta>
</file>