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ыли-подведены-итоги-фотовыставки-посвященной-всероссийскому-дню-семьи-любви-верности-транслирующей-семейные-ценности."/>09.07.2024 были подведены итоги фотовыставки, посвященной всероссийскому Дню семьи, любви верности, транслирующей семейные ценности.<text:bookmark-end text:name="были-подведены-итоги-фотовыставки-посвященной-всероссийскому-дню-семьи-любви-верности-транслирующей-семейные-ценности."/></text:h>
      <text:p text:style-name="First_20_paragraph">10.07.2024</text:p>
      <text:p text:style-name="Text_20_body">Данная выставка проходила с 01 июля по 09 июля по адресу: Ярославское ш. д. 130, копр. 2 Организатором мероприятия выступило ГБУ "СДЦ "Кентавр" филиал "Виктория". Тождественное награждение активных участников выставки прошло в номинациях: " Моя семья-мое богатство!"," Счастливы вместе!", "Дети цветы жизни!". Заместитель главы управы Морина Е.Е. вручила грамоты победителям, представившим самые яркие работы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471207.html" office:name=""><text:span text:style-name="Definition">http://yaroslavsky.mos.ru/directions-of-work/social-sphere/semeynaya-i-molodyezhnaya-politika/detail/1247120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3T13:03:18Z</meta:creation-date>
    <dc:date>2024-07-13T13:03:18Z</dc:date>
  </office:meta>
</office:document-meta>
</file>