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ежная-палата-ярославского-района-в-преддверии-праздника-8-марта-провела-мастер-класс-по-плетению-сумок-из-пряжи."/>Молодежная палата Ярославского района в преддверии праздника 8 марта провела мастер-класс по плетению сумок из пряжи.<text:bookmark-end text:name="молодежная-палата-ярославского-района-в-преддверии-праздника-8-марта-провела-мастер-класс-по-плетению-сумок-из-пряжи."/></text:h>
      <text:p text:style-name="First_20_paragraph">05.03.2024</text:p>
      <text:p text:style-name="Text_20_body">Мероприятие прошло на базе СДЦ «Феникс». Молодые парламентарии показали, как своими руками сделать функциональный аксессуар, который всегда пригодится в домашнем хозяйстве. Приятно, что в мастер-классе приняли участие и дети, и мамы!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209907.html" office:name=""><text:span text:style-name="Definition">http://yaroslavsky.mos.ru/directions-of-work/social-sphere/semeynaya-i-molodyezhnaya-politika/detail/12209907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3T18:08:59Z</meta:creation-date>
    <dc:date>2025-04-13T18:08:59Z</dc:date>
  </office:meta>
</office:document-meta>
</file>