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стер-класс-по-изготовлению-эко-кормушек"/>Мастер-класс по изготовлению эко-кормушек<text:bookmark-end text:name="мастер-класс-по-изготовлению-эко-кормушек"/></text:h>
      <text:p text:style-name="First_20_paragraph">04.03.2024</text:p>
      <text:p text:style-name="Text_20_body">1 марта Молодежная палата Ярославского района провела очередной мастер-класс по изготовлению эко-кормушек для птиц. Мероприятие прошло по адресу: Ярославское ш. д.22, к. 2. Молодые парламентарии вместе с жителями снова окунулись в атмосферу дружной заботы о братьях наших меньших! Ребята рассказали и показали, как сделать своими руками подходящую для питания птиц эко-кормушку. И взрослые и дети с большим интересом подошли к процессу изготовления. После мастер- класса каждый участник повесил свою кормушку возле дома. Как здорово вместе заботиться о природе!</text:p>
      <text:p text:style-name="Text_20_body"><text:line-break/></text:p>
      <text:p text:style-name="Text_20_body">Адрес страницы: <text:a xlink:type="simple" xlink:href="http://yaroslavsky.mos.ru/directions-of-work/social-sphere/semeynaya-i-molodyezhnaya-politika/detail/12208141.html" office:name=""><text:span text:style-name="Definition">http://yaroslavsky.mos.ru/directions-of-work/social-sphere/semeynaya-i-molodyezhnaya-politika/detail/12208141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06T04:51:37Z</meta:creation-date>
    <dc:date>2024-03-06T04:51:37Z</dc:date>
  </office:meta>
</office:document-meta>
</file>