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ярославского-района-прошла-встреча-молодежной-палаты-с-органами-исполнительной-власти."/>28.02.2024 в управе Ярославского района прошла встреча Молодежной палаты с органами исполнительной власти.<text:bookmark-end text:name="в-управе-ярославского-района-прошла-встреча-молодежной-палаты-с-органами-исполнительной-власти."/></text:h>
      <text:p text:style-name="First_20_paragraph">01.03.2024</text:p>
      <text:p text:style-name="Text_20_body">С ребятами встретились: консультант префектуры СВАО - Мурашкина Наталья Константиновна и заместитель главы управы по работе с населением Морина Елена Евгеньевна. Встреча получилась интересной и насыщенной. Наставники органов исполнительной власти всегда прислушиваются к мнению молодежи и поддерживают их инициативы. Парламентарии рассказали о проведенных ими крупных мероприятиях для жителей района в первом квартале, поделились своими планами на второй квартал 2024 года. Также на этой встрече обсудили новые формы работы по привлечению молодых жителей района к социально-активной деятельности.</text:p>
      <text:p text:style-name="Text_20_body"> 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201010.html" office:name=""><text:span text:style-name="Definition">http://yaroslavsky.mos.ru/directions-of-work/social-sphere/semeynaya-i-molodyezhnaya-politika/detail/12201010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6T04:51:45Z</meta:creation-date>
    <dc:date>2024-03-06T04:51:45Z</dc:date>
  </office:meta>
</office:document-meta>
</file>